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style:font-style-asian="italic" style:font-style-complex="italic"/>
    </style:style>
    <style:style style:name="T2" style:family="text">
      <style:text-properties style:text-underline-color="font-color" style:text-underline-style="solid" style:text-underline-width="auto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риглашаем-на-фестиваль-город-неравнодушных"/>Приглашаем на фестиваль «Город неравнодушных»<text:bookmark-end text:name="приглашаем-на-фестиваль-город-неравнодушных"/></text:h>
      <text:p text:style-name="First_20_paragraph">01.07.2025</text:p>
      <text:p text:style-name="Text_20_body">Самые добрые выходные ждут тебя на <text:a xlink:type="simple" xlink:href="https://yarmarkablago.gn.moscow/" office:name=""><text:span text:style-name="Definition">благотворительном фестивале «Город неравнодушных»</text:span></text:a></text:p>
      <text:p text:style-name="Text_20_body">Приходи 5 и 6 июля в Сад им. Баумана на яркий летний праздник, где будут развлечения для всей семьи, бесплатные мастер-классы, благотворительная ярмарка, выставка животных из приютов, детские игровые зоны и много-много добрых дел, частью которых можешь стать и ты!</text:p>
      <text:p text:style-name="Text_20_body"><text:span text:style-name="T1">Подробную программу можно узнать на </text:span><text:a xlink:type="simple" xlink:href="https://yarmarkablago.gn.moscow/" office:name=""><text:span text:style-name="Definition"><text:span text:style-name="T1">сайте</text:span></text:span></text:a></text:p>
      <text:p text:style-name="Text_20_body"><text:line-break/></text:p>
      <text:p text:style-name="Text_20_body">Фестиваль работает 5 и 6 июля с 11:00 до 21:00</text:p>
      <text:p text:style-name="Text_20_body">Вход свободный</text:p>
      <text:p text:style-name="Text_20_body"><text:span text:style-name="T2">Ссылки:</text:span></text:p>
      <text:p text:style-name="Text_20_body">Сайт фестиваля: <text:a xlink:type="simple" xlink:href="https://yarmarkablago.gn.moscow/" office:name=""><text:span text:style-name="Definition"/></text:a> <text:a xlink:type="simple" xlink:href="https://yarmarkablago.gn.moscow/" office:name=""><text:span text:style-name="Definition">https://yarmarkablago.gn.moscow</text:span></text:a></text:p>
      <text:p text:style-name="Text_20_body">Ссылка на социальные сети «Города неравнодушных»</text:p>
      <text:p text:style-name="Text_20_body"><text:line-break/></text:p>
      <text:p text:style-name="Text_20_body">Тг: <text:a xlink:type="simple" xlink:href="https://t.me/gnmoscow" office:name=""><text:span text:style-name="Definition">https://t.me/gnmoscow</text:span></text:a></text:p>
      <text:p text:style-name="Text_20_body">ВК: <text:a xlink:type="simple" xlink:href="https://vk.com/gnmoscow" office:name=""><text:span text:style-name="Definition">https://vk.com/gnmoscow</text:span></text:a></text:p>
      <text:p text:style-name="Text_20_body"><text:line-break/></text:p>
      <text:p text:style-name="Text_20_body">Адрес страницы: <text:a xlink:type="simple" xlink:href="http://udms.mos.ru/presscenter/news/detail/13075499.html" office:name=""><text:span text:style-name="Definition">http://udms.mos.ru/presscenter/news/detail/13075499.html</text:span></text:a></text:p>
      <text:p text:style-name="Text_20_body"><text:a xlink:type="simple" xlink:href="http://udms.mos.ru" office:name=""><text:span text:style-name="Definition">ГКУ города Москвы «Управление дорожно-мостового строительства»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7-01T08:11:59Z</meta:creation-date>
    <dc:date>2025-07-01T08:11:59Z</dc:date>
  </office:meta>
</office:document-meta>
</file>