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шеходный-переход-на-мсд-в-районе-южной-битцы-готов-на-85"/>Пешеходный переход на МСД в районе «Южной Битцы» готов на 85%<text:bookmark-end text:name="пешеходный-переход-на-мсд-в-районе-южной-битцы-готов-на-85"/></text:h>
      <text:p text:style-name="First_20_paragraph">30.06.2025</text:p>
      <text:p text:style-name="Text_20_body"><text:line-break/></text:p>
      <text:h text:style-name="Heading_20_2" text:outline-level="2"><text:bookmark-start text:name="завершается-сооружение-пешеходного-перехода-рядом-с-жилым-комплексом-на-южном-направлении-московского-скоростного-диаметра-мсд-сообщил-руководитель-департамента-строительства-транспортной-и-инженерной-инфраструктуры-столицы-василий-десятков."/>Завершается сооружение пешеходного перехода рядом с жилым комплексом на южном направлении Московского скоростного диаметра (МСД), сообщил руководитель Департамента строительства транспортной и инженерной инфраструктуры столицы Василий Десятков.<text:bookmark-end text:name="завершается-сооружение-пешеходного-перехода-рядом-с-жилым-комплексом-на-южном-направлении-московского-скоростного-диаметра-мсд-сообщил-руководитель-департамента-строительства-транспортной-и-инженерной-инфраструктуры-столицы-василий-десятков."/></text:h>
      <text:p text:style-name="First_20_paragraph">«В составе десятого участка южного направления Московского скоростного диаметра предусмотрено строительство четырех пешеходных переходов, один из которых – возле жилой застройки «Южная Битца» – выполнен на 85%. Сейчас здесь заканчивают отделку фасада и облицовывают стены, устанавливают электротехнические системы и системы безопасности, а также благоустраивают территорию», – сказал Василий Десятков.</text:p>
      <text:p text:style-name="Text_20_body">Сооружение длиной 75 и шириной 3 м проходит над МСД и рекой Козловкой. Там предусмотрено также по два лестничных схода и лифта.</text:p>
      <text:p text:style-name="Text_20_body">Переход возводится за пределами МКАД. На этом отрезке скоростного диаметра предусмотрено строительство более 12,2 км дорог, в том числе двух тоннелей, четырех эстакад, моста и четырех пешеходных переходов.</text:p>
      <text:p text:style-name="Text_20_body">Сейчас на МСД ведется устройство верхнего и нижнего слоев асфальтового покрытия автодороги и благоустройство прилегающей территории. Затем начнутся работы по нанесению разметки и установке дорожных знаков.</text:p>
      <text:p text:style-name="Text_20_body">Переход предоставит жильцам «Южной Битцы» безопасную пешеходную связь через платную магистраль, а также создаст предпосылки для развития прогулочных и транспортных маршрутов в районе.</text:p>
      <text:p text:style-name="Text_20_body">Ранее мэр Москвы Сергей Собянин осмотрел ход строительства улично-дорожной сети в Раменках.<text:line-break/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3072158.html" office:name=""><text:span text:style-name="Definition">http://udms.mos.ru/presscenter/news/detail/13072158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30T09:04:49Z</meta:creation-date>
    <dc:date>2025-06-30T09:04:49Z</dc:date>
  </office:meta>
</office:document-meta>
</file>