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шеходный-переход-через-пути-мцд-2-появится-на-грайвороновской-улице"/>Пешеходный переход через пути МЦД-2 появится на Грайвороновской улице<text:bookmark-end text:name="пешеходный-переход-через-пути-мцд-2-появится-на-грайвороновской-улице"/></text:h>
      <text:p text:style-name="First_20_paragraph">20.06.2025</text:p>
      <text:h text:style-name="Heading_20_2" text:outline-level="2"><text:bookmark-start text:name="section"/><text:bookmark-end text:name="section"/></text:h>
      <text:h text:style-name="Heading_20_2" text:outline-level="2"><text:bookmark-start text:name="надземный-пешеходный-переход-возведут-в-районе-текстильщики-на-юго-востоке-столицы-сообщил-руководитель-департамента-строительства-транспортной-и-инженерной-инфраструктуры-москвы-василий-десятков."/>Надземный пешеходный переход возведут в районе Текстильщики на юго-востоке столицы, сообщил руководитель Департамента строительства транспортной и инженерной инфраструктуры Москвы Василий Десятков.<text:bookmark-end text:name="надземный-пешеходный-переход-возведут-в-районе-текстильщики-на-юго-востоке-столицы-сообщил-руководитель-департамента-строительства-транспортной-и-инженерной-инфраструктуры-москвы-василий-десятков."/></text:h>
      <text:p text:style-name="First_20_paragraph">По его словам, сооружение появится рядом с домом 5 на ул. Грайвороновская.</text:p>
      <text:p text:style-name="Text_20_body">«Сейчас ведется проектирование объекта. Его появление позволит беспрепятственно переходить через железнодорожные пути МЦД-2, а также создаст дополнительный комфортный маршрут для студентов и преподавателей колледжа Президентской академии», – сказал Василий Десятков.</text:p>
      <text:p text:style-name="Text_20_body">Он отметил, что помимо этого появится новая безопасная пешеходная связь между районами Печатники и Текстильщики.</text:p>
      <text:p text:style-name="Text_20_body">Проект предусматривает строительство перехода длиной 85 м с тремя лестницами, лифтами и накладными пандусами.</text:p>
      <text:p text:style-name="Text_20_body">Ранее мэр Москвы Сергей Собянин заявил, что между станциями «Текстильщики» Большой кольцевой и Таганско-Краснопресненской линий метро открылась пешеходная галерея.<text:line-break/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3047284.html" office:name=""><text:span text:style-name="Definition">http://udms.mos.ru/presscenter/news/detail/13047284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0T11:29:49Z</meta:creation-date>
    <dc:date>2025-06-20T11:29:49Z</dc:date>
  </office:meta>
</office:document-meta>
</file>