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продление-мосфильмовской-улицы-даст-возможность-выезда-на-южную-рокаду"/>Собянин: продление Мосфильмовской улицы даст возможность выезда на Южную рокаду<text:bookmark-end text:name="собянин-продление-мосфильмовской-улицы-даст-возможность-выезда-на-южную-рокаду"/></text:h>
      <text:p text:style-name="First_20_paragraph">20.06.2025</text:p>
      <text:h text:style-name="Heading_20_2" text:outline-level="2"><text:bookmark-start text:name="на-западе-столицы-будет-продлена-мосфильмовская-улица-сообщил-мэр-москвы-сергей-собянин."/>На западе столицы будет продлена Мосфильмовская улица, сообщил мэр Москвы Сергей Собянин.<text:bookmark-end text:name="на-западе-столицы-будет-продлена-мосфильмовская-улица-сообщил-мэр-москвы-сергей-собянин."/></text:h>
      <text:p text:style-name="First_20_paragraph">«С нее можно будет выехать на Южную рокаду – Аминьевское шоссе и улицу Лобачевского. В результате почти 300 тыс. жителей активно развивающихся районов Раменки и Очаково-Матвеевское получат дополнительные маршруты для поездок по городу, в том числе к ближайшим станциям метро и МЦД», – написал Сергей Собянин в своем <text:a xlink:type="simple" xlink:href="https://t.me/mos_sobyanin" office:name=""><text:span text:style-name="Definition">телеграм-канале</text:span></text:a>.<text:line-break/></text:p>
      <text:p text:style-name="Text_20_body">Он отметил, что часть перспективного участка пройдет по двум новым мостам через реку Раменку. С них будет открываться живописный вид на ландшафтный заказник и прилегающую территорию. В темное время суток транспортные сооружения украсит подсветка.</text:p>
      <text:p text:style-name="Text_20_body">«Всего в рамках проекта построят и реконструируют свыше 7 км дорог. Завершить работы планируем этой осенью. А уже в следующем году займемся продлением улицы Гайдая до проспекта Генерала Дорохова», – добавил Сергей Собянин.<text:line-break/></text:p>
      <text:p text:style-name="Text_20_body">По его словам, столица реализует в этом году ряд важных транспортных проектов, создавая связки между районами, удобные подъезды к станциям рельсового каркаса и расширяя узкие места.</text:p>
      <text:p text:style-name="Text_20_body">Как уточняется на портале mos.ru, строительство улично-дорожной сети в Раменках стартовало в марте 2023 года на территории кинематографического квартала, 11 улицам которого даны имена выдающихся отечественных режиссеров и актеров.</text:p>
      <text:p text:style-name="Text_20_body">Проект включает продление ул. Мосфильмовская от пересечения Раменского бульвара с ул. Винницкая до ул. Гайдая и Алексея Баталова с расстоянием по прямой около 1,5 км. Здесь организуют четыре полосы движения – по две в каждом направлении.</text:p>
      <text:p text:style-name="Text_20_body">Общая длина будущих мостов через реку Раменку составит 465 м. Под одним из них – в районе пересечения с ул. Раневской – сделают разворот протяженностью 404 м с двумя полосами движения в одном направлении.<text:line-break/><text:line-break/></text:p>
      <text:p text:style-name="Text_20_body"><text:line-break/></text:p>
      <text:p text:style-name="Text_20_body">Адрес страницы: <text:a xlink:type="simple" xlink:href="http://udms.mos.ru/presscenter/news/detail/13047219.html" office:name=""><text:span text:style-name="Definition">http://udms.mos.ru/presscenter/news/detail/13047219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0T11:29:48Z</meta:creation-date>
    <dc:date>2025-06-20T11:29:48Z</dc:date>
  </office:meta>
</office:document-meta>
</file>