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ая-премия-мывместе"/>Международная Премия #МЫВМЕСТЕ!<text:bookmark-end text:name="международная-премия-мывместе"/></text:h>
      <text:p text:style-name="First_20_paragraph">21.05.2025</text:p>
      <text:h text:style-name="Heading_20_2" text:outline-level="2"><text:bookmark-start text:name="мы-сильнее-когда-мывместе"/>Мы сильнее, когда #МЫВМЕСТЕ<text:bookmark-end text:name="мы-сильнее-когда-мывместе"/></text:h>
      <text:p text:style-name="First_20_paragraph">До 23 июня подавайтесь на Международную Премию #МЫВМЕСТЕ!</text:p>
      <text:p text:style-name="Text_20_body">Премия объединяет миллионы людей, которые помогают друг другу, делают мир вокруг лучше и добрее. #МЫВМЕСТЕ - это комьюнити неравнодушных людей по всему миру, лучшие практики и эффективные инструменты для обучения и развития.</text:p>
      <text:p text:style-name="Text_20_body">Кто может принять участие в Премии?</text:p>
      <text:p text:style-name="Text_20_body">Добровольцы, наставники, НКО, компании, органы власти.</text:p>
      <text:p text:style-name="Text_20_body">В юбилейный сезон — новые номинации и новые возможности для поддержки ваших социальных проектов.</text:p>
      <text:p text:style-name="Text_20_body">Номинация «Устойчивое будущее» за вклад в охрану природы и развитие окружающей среды, «Поколение добра» - для поддержки социальных проектов, реализуемых молодыми людьми от 14 до 17 лет. «Вместе сильнее» за реализацию совместных социальных проектов между государством, НКО, бизнесом и СМИ.</text:p>
      <text:p text:style-name="Text_20_body">Расширена номинация «Герои нашего времени», присуждаемая за поддержку участников СВО и социализацию военных, – теперь она включает проекты по сохранению памяти о Великой Отечественной войне и помощи ветеранам.</text:p>
      <text:p text:style-name="Text_20_body">Что получат победители Премии?</text:p>
      <text:p text:style-name="Text_20_body">· Национальное и международное признание</text:p>
      <text:p text:style-name="Text_20_body">· Возможности для масштабирования своих проектов</text:p>
      <text:p text:style-name="Text_20_body">· Помощь экспертов и наставников, участие в программах акселерации</text:p>
      <text:p text:style-name="Text_20_body">· Участие в ПМЭФ и других событиях</text:p>
      <text:p text:style-name="Text_20_body">· Путешествие по регионам России</text:p>
      <text:p text:style-name="Text_20_body">· Медиаподдержку и продвижение</text:p>
      <text:p text:style-name="Text_20_body">И еще множество преференций от партнеров!</text:p>
      <text:p text:style-name="Text_20_body">Подавайте заявки на <text:a xlink:type="simple" xlink:href="https://xn--e1aglkf7g.xn--b1agazb5ah1e.xn--p1ai/" office:name=""><text:span text:style-name="Definition">премия.мывместе.рф</text:span></text:a> и заявляйте о себе на всю страну!</text:p>
      <text:p text:style-name="Text_20_body"><text:line-break/></text:p>
      <text:p text:style-name="Text_20_body">Адрес страницы: <text:a xlink:type="simple" xlink:href="http://udms.mos.ru/presscenter/news/detail/12980775.html" office:name=""><text:span text:style-name="Definition">http://udms.mos.ru/presscenter/news/detail/1298077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1T11:42:34Z</meta:creation-date>
    <dc:date>2025-05-21T11:42:34Z</dc:date>
  </office:meta>
</office:document-meta>
</file>