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готов-тоннель-пешеходного-перехода-на-сельскохозяйственной-улице"/>Готов тоннель пешеходного перехода на Сельскохозяйственной улице<text:bookmark-end text:name="готов-тоннель-пешеходного-перехода-на-сельскохозяйственной-улице"/></text:h>
      <text:p text:style-name="First_20_paragraph">24.03.2025</text:p>
      <text:h text:style-name="Heading_20_2" text:outline-level="2"><text:bookmark-start text:name="завершено-сооружение-тоннельной-части-пешеходного-перехода-в-районе-отрадное-на-северо-востоке-столицы-сообщил-руководитель-департамента-строительства-транспортной-и-инженерной-инфраструктуры-москвы-василий-десятков."/>Завершено сооружение тоннельной части пешеходного перехода в районе Отрадное на северо-востоке столицы, сообщил руководитель Департамента строительства транспортной и инженерной инфраструктуры Москвы Василий Десятков.<text:bookmark-end text:name="завершено-сооружение-тоннельной-части-пешеходного-перехода-в-районе-отрадное-на-северо-востоке-столицы-сообщил-руководитель-департамента-строительства-транспортной-и-инженерной-инфраструктуры-москвы-василий-десятков."/></text:h>
      <text:p text:style-name="First_20_paragraph">Он отметил, что искусственное сооружение возводится в районе д. 41 на ул. Сельскохозяйственная по проекту развития улично-дорожной сети, которая включает:</text:p>
      <text:list text:style-name="L1">
        <text:list-item>
          <text:p text:style-name="P1">- возведение мостов через реки Лихоборку и Яузу;</text:p>
        </text:list-item>
        <text:list-item>
          <text:p text:style-name="P1">- строительство внеуличных пешеходных переходов;</text:p>
        </text:list-item>
        <text:list-item>
          <text:p text:style-name="P1">- переустройство инженерных сетей и коммуникаций;</text:p>
        </text:list-item>
        <text:list-item>
          <text:p text:style-name="P1">- реконструкцию ул. Сельскохозяйственная, Вильгельма Пика, Декабристов.</text:p>
        </text:list-item>
      </text:list>
      <text:p text:style-name="First_20_paragraph">«Общая протяженность дорог по проекту составляет почти 6 км. Помимо дорог, запланированы еще пять пешеходных переходов. В целом проект реализован более чем наполовину. Пешеходный переход у дома №41 на Сельскохозяйственной улице готов на 75%. Срок действия государственного контракта – апрель 2026 года», – сказал Василий Десятков.</text:p>
      <text:p text:style-name="Text_20_body">По его словам, сейчас там идет подготовка к установке инженерного оборудования.</text:p>
      <text:p text:style-name="Text_20_body">В целом на объекте, помимо строительства пешеходных переходов, ведется устройство дорожного полотна, переустройство и прокладка инженерных коммуникаций, установка остановочных павильонов наземного городского пассажирского транспорта и светофоров.</text:p>
      <text:p text:style-name="Text_20_body">Чтобы продолжить сооружение первого пешеходного перехода, выполнен перепуск движения на временное расширение проезжей части на пересечении ул. Мусоргского и Юрловского проезда.</text:p>
      <text:p text:style-name="Text_20_body">Завершить работы на всем объекте планируется во втором квартале следующего года.</text:p>
      <text:p text:style-name="Text_20_body">Реализация проекта даст возможность обеспечить комфортной и современной транспортной сетью жилые кварталы и территории перспективной застройки, а также расположенные вблизи промзоны и бизнес-центры, улучшить транспортную доступность и внутриквартальную связанность районов Свиблово, Останкино, Отрадное.<text:line-break/><text:line-break/></text:p>
      <text:p text:style-name="Text_20_body">28.02.25</text:p>
      <text:p text:style-name="Text_20_body"><text:line-break/></text:p>
      <text:p text:style-name="Text_20_body">Адрес страницы: <text:a xlink:type="simple" xlink:href="http://udms.mos.ru/presscenter/news/detail/12872033.html" office:name=""><text:span text:style-name="Definition">http://udms.mos.ru/presscenter/news/detail/12872033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09:39:00Z</meta:creation-date>
    <dc:date>2025-04-04T09:39:00Z</dc:date>
  </office:meta>
</office:document-meta>
</file>