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мэр-москвы-с-2011-года-построено-и-реконструировано-более-100-путепроводов"/>Мэр Москвы: С 2011 года построено и реконструировано более 100 путепроводов<text:bookmark-end text:name="мэр-москвы-с-2011-года-построено-и-реконструировано-более-100-путепроводов"/></text:h>
      <text:p text:style-name="First_20_paragraph">24.03.2025</text:p>
      <text:p text:style-name="Text_20_body"><text:span text:style-name="T1">Мэр Москвы: С 2011 года построено и реконструировано более 100 путепроводов</text:span></text:p>
      <text:p text:style-name="Text_20_body"><text:line-break/></text:p>
      <text:p text:style-name="Text_20_body"><text:line-break/></text:p>
      <text:p text:style-name="Text_20_body"><text:line-break/></text:p>
      <text:p text:style-name="Text_20_body"><text:line-break/></text:p>
      <text:p text:style-name="Text_20_body">В 2024 году в эксплуатацию ввели сразу 11 новых сооружений.</text:p>
      <text:p text:style-name="Text_20_body">Транспортный каркас Москвы продолжает развиваться. С 2011 года в столице построили и реконструировали более 100 путепроводов. Об этом сообщил Сергей Собянин в своем телеграм-канале.</text:p>
      <text:p text:style-name="Text_20_body">«В 2024 году мы ввели сразу 11 новых сооружений. Среди них два путепровода на дублере Калужского шоссе в районе ТЦ “Мега Теплый Стан”, путепроводы на 24-25-м километрах Ленинградского шоссе, новый путепровод в районе станции Бескудниково МЦД-1», — написал Мэр Москвы.</text:p>
      <text:p text:style-name="Text_20_body">Вместе с «РЖД» ввели в эксплуатацию объект в районе в Проектируемого проезда № 2236.</text:p>
      <text:p text:style-name="Text_20_body">Продолжается строительство еще нескольких путепроводов, один из которых находится в поселке Завода «Мосрентген» и четыре — на северо-востоке Москвы.</text:p>
      <text:p text:style-name="Text_20_body">«В следующем году планируем открыть путепровод, который соединит Костромскую улицу и Юрловский проезд, а также улучшит связь между районами Бибирево, Алтуфьевский и Отрадное», — добавил Сергей Собянин.</text:p>
      <text:p text:style-name="Text_20_body">Кроме того, продолжается строительство трех путепроводов на пересечении первого и третьего Московских центральных диаметров. </text:p>
      <text:p text:style-name="Text_20_body">Этот крупный проект соединит улицы Валаамскую и Академика Королева. Завершить работы планируется в 2026 году.</text:p>
      <text:p text:style-name="Text_20_body"><text:line-break/></text:p>
      <text:p text:style-name="Text_20_body">24.02.25 г.</text:p>
      <text:p text:style-name="Text_20_body"><text:line-break/></text:p>
      <text:p text:style-name="Text_20_body">Адрес страницы: <text:a xlink:type="simple" xlink:href="http://udms.mos.ru/presscenter/news/detail/12871969.html" office:name=""><text:span text:style-name="Definition">http://udms.mos.ru/presscenter/news/detail/12871969.html</text:span></text:a></text:p>
      <text:p text:style-name="Text_20_body"><text:a xlink:type="simple" xlink:href="http://udms.mos.ru" office:name=""><text:span text:style-name="Definition">ГКУ города Москвы «Управление дорожно-мостового строительства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4-05T04:31:43Z</meta:creation-date>
    <dc:date>2025-04-05T04:31:43Z</dc:date>
  </office:meta>
</office:document-meta>
</file>