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открыт-участок-улицы-ивана-франко"/>Собянин: открыт участок улицы Ивана Франко<text:bookmark-end text:name="собянин-открыт-участок-улицы-ивана-франко"/></text:h>
      <text:p text:style-name="First_20_paragraph">24.03.2025</text:p>
      <text:h text:style-name="Heading_20_1" text:outline-level="1"><text:bookmark-start text:name="собянин-открыт-участок-улицы-ивана-франко-1"/>Собянин: открыт участок улицы Ивана Франко<text:bookmark-end text:name="собянин-открыт-участок-улицы-ивана-франко-1"/></text:h>
      <text:h text:style-name="Heading_20_2" text:outline-level="2"><text:bookmark-start text:name="section"/><text:bookmark-end text:name="section"/></text:h>
      <text:h text:style-name="Heading_20_2" text:outline-level="2"><text:bookmark-start text:name="открылось-движение-на-участке-ул.-ивана-франко-от-житомирской-до-ул.-герасима-курина-на-западе-столицы-сообщил-мэр-москвы-сергей-собянин."/>Открылось движение на участке ул. Ивана Франко от Житомирской до ул. Герасима Курина на западе столицы, сообщил мэр Москвы Сергей Собянин.<text:bookmark-end text:name="открылось-движение-на-участке-ул.-ивана-франко-от-житомирской-до-ул.-герасима-курина-на-западе-столицы-сообщил-мэр-москвы-сергей-собянин."/></text:h>
      <text:p text:style-name="First_20_paragraph">«Продление дороги позволило перераспределить транспортные потоки между улицами Кастанаевской, Житомирской и Рублёвским шоссе, а также создать прямую связь между Рублёвским шоссе, проспектом Багратиона и Кутузовским проспектом», – написал Сергей Собянин в своем телеграм-канале.<text:line-break/></text:p>
      <text:p text:style-name="Text_20_body">Глава города уточнил, что протяженность открываемого участка составляет 1,9 км.</text:p>
      <text:p text:style-name="Text_20_body">Как уточняется на портале mos.ru, построен и реконструирован участок Рублёвского шоссе в районе примыкания к ул. Ивана Франко, а также съезда с Рублёвского шоссе на ул. Ивана Франко.<text:line-break/></text:p>
      <text:p text:style-name="Text_20_body">«В рамках всего проекта реконструкции улицы Ивана Франко и Старорублёвского путепровода построили и реконструировали 4 км дорог, включая три путепровода и эстакаду. Проложили 30 км инженерных коммуникаций, установили шумозащитные экраны и озеленили территорию», – добавил Сергей Собянин.</text:p>
      <text:p text:style-name="Text_20_body">Он подчеркнул, что жители районов Фили-Давыдково, Филёвский Парк и Очаково-Матвеевское теперь смогут перемещаться по городу быстрее и комфортнее.<text:line-break/><text:line-break/></text:p>
      <text:p text:style-name="Text_20_body">19.02.25 г.</text:p>
      <text:p text:style-name="Text_20_body"><text:line-break/></text:p>
      <text:p text:style-name="Text_20_body">Адрес страницы: <text:a xlink:type="simple" xlink:href="http://udms.mos.ru/presscenter/news/detail/12871155.html" office:name=""><text:span text:style-name="Definition">http://udms.mos.ru/presscenter/news/detail/12871155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5T09:14:10Z</meta:creation-date>
    <dc:date>2025-03-25T09:14:10Z</dc:date>
  </office:meta>
</office:document-meta>
</file>