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улица-кульнева-на-западе-столицы-реконструирована-на-40"/>Собянин: улица Кульнева на западе столицы реконструирована на 40%<text:bookmark-end text:name="собянин-улица-кульнева-на-западе-столицы-реконструирована-на-40"/></text:h>
      <text:p text:style-name="First_20_paragraph">24.03.2025</text:p>
      <text:h text:style-name="Heading_20_2" text:outline-level="2"><text:bookmark-start text:name="работы-по-реконструкции-ул.-кульнева-в-районе-дорогомилово-на-западе-столицы-выполнены-на-40-сообщил-мэр-москвы-сергей-собянин."/>Работы по реконструкции ул. Кульнева в районе Дорогомилово на западе столицы выполнены на 40%, сообщил мэр Москвы Сергей Собянин.<text:bookmark-end text:name="работы-по-реконструкции-ул.-кульнева-в-районе-дорогомилово-на-западе-столицы-выполнены-на-40-сообщил-мэр-москвы-сергей-собянин."/></text:h>
      <text:p text:style-name="First_20_paragraph">«Проект включает строительство и реконструкцию 1,2 км дорог – от улицы 1812 года до Кутузовского проспекта. Сейчас переустраиваем инженерные коммуникации и расширяем проезжую часть. Реконструируем съезд с Третьего транспортного кольца на боковой проезд Кутузовского проспекта в сторону улицы Кульнева и установим светофоры», – написал Сергей Собянин в своем телеграм-канале.<text:line-break/></text:p>
      <text:p text:style-name="Text_20_body">Мэр подчеркнул, что по окончании работ улучшится транспортная доступность на западе столицы и повысится пропускная способность дорог.<text:line-break/><text:line-break/></text:p>
      <text:p text:style-name="Text_20_body">Планируем завершить реконструкцию в следующем году», – уточнил Сергей Собянин.</text:p>
      <text:p text:style-name="Text_20_body"><text:line-break/></text:p>
      <text:p text:style-name="Text_20_body">17.02.25 г.</text:p>
      <text:p text:style-name="Text_20_body"><text:line-break/></text:p>
      <text:p text:style-name="Text_20_body">Адрес страницы: <text:a xlink:type="simple" xlink:href="http://udms.mos.ru/presscenter/news/detail/12871090.html" office:name=""><text:span text:style-name="Definition">http://udms.mos.ru/presscenter/news/detail/12871090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4T12:55:09Z</meta:creation-date>
    <dc:date>2025-03-24T12:55:09Z</dc:date>
  </office:meta>
</office:document-meta>
</file>