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рублево-и-рублево-архангельское-свяжет-мост-через-москву-реку"/>Рублево и Рублево-Архангельское свяжет мост через Москву-реку<text:bookmark-end text:name="рублево-и-рублево-архангельское-свяжет-мост-через-москву-реку"/></text:h>
      <text:p text:style-name="First_20_paragraph">24.03.2025</text:p>
      <text:h text:style-name="Heading_20_1" text:outline-level="1"><text:bookmark-start text:name="рублево-и-рублево-архангельское-свяжет-мост-через-москву-реку-1"/>Рублево и Рублево-Архангельское свяжет мост через Москву-реку<text:bookmark-end text:name="рублево-и-рублево-архангельское-свяжет-мост-через-москву-реку-1"/></text:h>
      <text:h text:style-name="Heading_20_1" text:outline-level="1"><text:bookmark-start text:name="section"/><text:bookmark-end text:name="section"/></text:h>
      <text:p text:style-name="First_20_paragraph"><text:line-break/></text:p>
      <text:p text:style-name="Text_20_body">Он будет оборудован современными очистными сооружениями и органично впишется в городской ландшафт.</text:p>
      <text:p text:style-name="Text_20_body"><text:line-break/></text:p>
      <text:p text:style-name="Text_20_body">В столице появится новый вантовый мост через Москву-реку, который соединит поселок Рублево и микрорайон Рублево-Архангельское. Об этом сообщил руководитель столичного Департамента строительства транспортной и инженерной инфраструктуры <text:a xlink:type="simple" xlink:href="https://www.mos.ru/dsti/structure/person/105363093/" office:name=""><text:span text:style-name="Definition">Василий Десятков</text:span></text:a>.</text:p>
      <text:p text:style-name="P1">«По техническому заданию ванты будут закреплены на пилоне кольцеобразной формы. Длина моста составит 390 метров с подходами, на нем организуют по две полосы движения в каждом направлении. По контракту работы должны быть завершены до конца 2027 года», — отметил Василий Десятков.</text:p>
      <text:p text:style-name="First_20_paragraph">Мост возведут с соблюдением всех экологических требований — в месте, расположенном ниже по течению от места водозабора Рублевской станции водоподготовки. Кроме того, будет создана ливневая канализация с локальными очистными сооружениями.</text:p>
      <text:p text:style-name="Text_20_body">Сейчас микрорайон Рублево-Архангельское соединен с центром столицы через Новорижское шоссе. Мост на этом участке был построен в 1994 году, а в 2023-м его отремонтировали. Реконструкция Рублевского шоссе и возведение нового моста снизят нагрузку на Новорижское шоссе и позволят жителям западных районов Москвы и Подмосковья быстрее добираться до центра гор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871054.html" office:name=""><text:span text:style-name="Definition">http://udms.mos.ru/presscenter/news/detail/1287105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08:49:05Z</meta:creation-date>
    <dc:date>2025-03-29T08:49:05Z</dc:date>
  </office:meta>
</office:document-meta>
</file>