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началась-подготовка-к-строительству-тоннеля-под-путями-мцд-2"/>Началась подготовка к строительству тоннеля под путями МЦД-2<text:bookmark-end text:name="началась-подготовка-к-строительству-тоннеля-под-путями-мцд-2"/></text:h>
      <text:p text:style-name="First_20_paragraph">24.03.2025</text:p>
      <text:p text:style-name="Text_20_body"><text:span text:style-name="T1">Началась подготовка к строительству тоннеля под путями МЦД-2</text:span></text:p>
      <text:p text:style-name="Text_20_body"><text:line-break/></text:p>
      <text:h text:style-name="Heading_20_2" text:outline-level="2"><text:bookmark-start text:name="путепровод-под-путями-второго-московского-центрального-диаметра-мцд-2-проложат-на-юго-западе-города-сообщил-руководитель-департамента-строительства-транспортной-и-инженерной-инфраструктуры-столицы-василий-десятков."/>Путепровод под путями второго Московского центрального диаметра (МЦД-2) проложат на юго-западе города, сообщил руководитель Департамента строительства транспортной и инженерной инфраструктуры столицы Василий Десятков.<text:bookmark-end text:name="путепровод-под-путями-второго-московского-центрального-диаметра-мцд-2-проложат-на-юго-западе-города-сообщил-руководитель-департамента-строительства-транспортной-и-инженерной-инфраструктуры-столицы-василий-десятков."/></text:h>
      <text:p text:style-name="First_20_paragraph">По его словам, он соединит улицы Венёвская и 2-я Мелитопольская и тем самым обеспечит альтернативную связь <text:a xlink:type="simple" xlink:href="https://stroi.mos.ru/zhilyo" office:name=""><text:span text:style-name="Definition">жилой застройки</text:span></text:a> с Варшавским шоссе.</text:p>
      <text:p text:style-name="Text_20_body">«Это крупный дорожный проект, основной его частью является путепровод тоннельного типа под путями МЦД-2 протяженностью более 500 метров. Сейчас подрядная организация приступает к размещению бытового городка. По контракту работы предстоит завершить в 2026 году», – сказал Василий Десятков.</text:p>
      <text:p text:style-name="Text_20_body">В ходе реализации проекта построят и реконструируют около 6 км <text:a xlink:type="simple" xlink:href="https://stroi.mos.ru/road" office:name=""><text:span text:style-name="Definition">дорог</text:span></text:a>, в том числе:</text:p>
      <text:list text:style-name="L1">
        <text:list-item>
          <text:p text:style-name="P1">- возведут надземный пешеходный переход через 2-ю Мелитопольскую ул. в районе д. 7, корп. 1;</text:p>
        </text:list-item>
        <text:list-item>
          <text:p text:style-name="P1">- построят отстойно-разворотную площадку и здание конечной станции наземного городского транспорта вблизи остановочного пункта Бутово МЦД-2;</text:p>
        </text:list-item>
        <text:list-item>
          <text:p text:style-name="P1">- реконструируют очистные сооружения поверхностного стока;</text:p>
        </text:list-item>
        <text:list-item>
          <text:p text:style-name="P1">- переложат и проложат 23,7 км новых инженерных коммуникаций.</text:p>
        </text:list-item>
      </text:list>
      <text:p text:style-name="First_20_paragraph">Помимо этого, реконструкция затронет улицы Венёвская, 2-я Мелитопольская и Синельковская, а также Проектируемый проезд №122, который будет иметь выход на Варшавское шоссе в сторону области.</text:p>
      <text:p text:style-name="Text_20_body">Реализация проекта позволит обеспечить комфортной, современной транспортной сетью новые кварталы и территории перспективной жилой застройки, улучшит транспортную доступность и внутриквартальную связанность района Южное Бутово.</text:p>
      <text:p text:style-name="Text_20_body">Глава Департамента подчеркнул, что развитие дорожной сети квартального и районного уровня наряду с крупными инфраструктурными проектами – важная составляющая современного транспортного каркаса столицы.</text:p>
      <text:p text:style-name="Text_20_body">Председатель Мосгосстройнадзора Антон Слободчиков отметил, что от застройщика уже получено извещение о начале строительно-монтажных работ на площадке, составлена программа выездных проверок, которые пройдут на всех этапах.</text:p>
      <text:p text:style-name="Text_20_body">«По поручению мэра Москвы Сергея Собянина в городе особое внимание уделяется качеству дорожных объектов, чтобы гарантировать их надежность и безопасность после ввода в эксплуатацию», – добавил Антон Слободчиков.<text:line-break/><text:line-break/></text:p>
      <text:p text:style-name="Text_20_body"><text:line-break/></text:p>
      <text:p text:style-name="Text_20_body">12.02.2025</text:p>
      <text:p text:style-name="Text_20_body"><text:line-break/></text:p>
      <text:p text:style-name="Text_20_body">Адрес страницы: <text:a xlink:type="simple" xlink:href="http://udms.mos.ru/presscenter/news/detail/12871026.html" office:name=""><text:span text:style-name="Definition">http://udms.mos.ru/presscenter/news/detail/1287102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9T08:14:02Z</meta:creation-date>
    <dc:date>2025-03-29T08:14:02Z</dc:date>
  </office:meta>
</office:document-meta>
</file>