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6-тыс.-кубометров-бетона-использовали-при-строительстве-моста-в-створе-ул.-мясищева"/>Более 6 тыс. кубометров бетона использовали при строительстве моста в створе ул. Мясищева<text:bookmark-end text:name="более-6-тыс.-кубометров-бетона-использовали-при-строительстве-моста-в-створе-ул.-мясищева"/></text:h>
      <text:p text:style-name="First_20_paragraph">29.01.2025</text:p>
      <text:h text:style-name="Heading_20_2" text:outline-level="2"><text:bookmark-start text:name="section"/><text:bookmark-end text:name="section"/></text:h>
      <text:p text:style-name="First_20_paragraph"><text:line-break/></text:p>
      <text:h text:style-name="Heading_20_2" text:outline-level="2"><text:bookmark-start text:name="свыше-66-тыс.-тонн-бетона-применили-при-возведении-автомобильного-моста-связавшего-территорию-мнёвниковской-поймы-и-район-филёвский-парк-сообщил-руководитель-департамента-строительства-транспортной-и-инженерной-инфраструктуры-москвы-василий-десятков."/>Свыше 6,6 тыс. тонн бетона применили при возведении автомобильного моста, связавшего территорию Мнёвниковской поймы и район Филёвский Парк, сообщил руководитель Департамента строительства транспортной и инженерной инфраструктуры Москвы Василий Десятков.<text:bookmark-end text:name="свыше-66-тыс.-тонн-бетона-применили-при-возведении-автомобильного-моста-связавшего-территорию-мнёвниковской-поймы-и-район-филёвский-парк-сообщил-руководитель-департамента-строительства-транспортной-и-инженерной-инфраструктуры-москвы-василий-десятков."/></text:h>
      <text:p text:style-name="First_20_paragraph">Он напомнил, что движение по нему открылось 26 декабря прошлого года.</text:p>
      <text:p text:style-name="Text_20_body">«Мост в створе ул. Мясищева длиной 231 метр имеет четыре полосы движения – по две в каждом направлении, тротуары и велодорожку. Тротуары отделены от полос движения пилонами и металлоконструкциями. Масса металлоконструкции пролетного строения – более 3,5 тыс. тонн. Объем бетонных частей моста – четырех опор и подпорной стенки – более 6,6 тыс. кубометров», – сказал Василий Десятков.<text:line-break/></text:p>
      <text:p text:style-name="Text_20_body">Глава Департамента добавил, что сооружение моста велось с двух берегов, на которых разместили строительные участки, отсыпали полуострова в русле реки и возвели опоры – береговую и русловую с каждой стороны.</text:p>
      <text:p text:style-name="Text_20_body">Затем на двух стапелях стартовала сборка пролетных строений. Их надвинули до середины реки сначала со стороны мнёвниковского берега Москвы-реки, а далее – со стороны филёвского берега.</text:p>
      <text:p text:style-name="Text_20_body">Работы выполнили без остановки навигации. Пролетное строение замкнулось весной прошлого года.</text:p>
      <text:p text:style-name="Text_20_body">После завершения надвижки возвели подпорную стену со стороны Мнёвников и подземный пешеходный переход на ул. Мясищева. Затем пролетное строение очистили, покрасили, а летом прошлого года на проезжей части уложили гидроизоляцию и асфальтобетонное покрытие.</text:p>
      <text:p text:style-name="Text_20_body">Также в состав проекта вошел подземный пешеходный переход на ул. Мясищева, построено и реконструировано 660 м дорожного покрытия, 400 м улично-дорожной сети и 8 км инженерных коммуникаций. Благоустроена территория площадью более 3,5 га, высажены деревья и кустарники.</text:p>
      <text:p text:style-name="Text_20_body">По поручению мэра Москвы Сергея Собянина в столице уделяется повышенное внимание качеству и безопасности сложных инженерных сооружений.</text:p>
      <text:p text:style-name="Text_20_body">Председатель Мосгосстройнадзора Антон Слободчиков отметил, что за весь период строительства моста инспекторы провели девять контрольно-надзорных мероприятий.</text:p>
      <text:p text:style-name="Text_20_body">«К выездным проверкам привлекались специалисты подведомственного Центра экспертиз, которые выполнили 19 видов лабораторно-инструментальных исследований возводимых конструкций и применяемых материалов на соответствие требованиям проектной документации», – пояснил он.</text:p>
      <text:p text:style-name="Text_20_body">Мост обеспечит пешеходную доступность станции «Мнёвники» Большой кольцевой линии метро для жителей мкр. Филёвская Пойма и сотрудников Национального космического центра.</text:p>
      <text:p text:style-name="Text_20_body">Ранее мэр Сергей Собянин рассказал об открытии моста через Москву-реку в створе ул. Мясищева.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783911.html" office:name=""><text:span text:style-name="Definition">http://udms.mos.ru/presscenter/news/detail/12783911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30T08:57:41Z</meta:creation-date>
    <dc:date>2025-01-30T08:57:41Z</dc:date>
  </office:meta>
</office:document-meta>
</file>