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южном-участке-московского-скоростного-диаметра-построена-эстакада"/>На южном участке Московского скоростного диаметра построена эстакада<text:bookmark-end text:name="на-южном-участке-московского-скоростного-диаметра-построена-эстакада"/></text:h>
      <text:p text:style-name="First_20_paragraph">29.01.2025</text:p>
      <text:h text:style-name="Heading_20_2" text:outline-level="2"><text:bookmark-start text:name="section"/>     <text:bookmark-end text:name="section"/></text:h>
      <text:h text:style-name="Heading_20_2" text:outline-level="2"><text:bookmark-start text:name="завершено-возведение-эстакады-на-южном-участке-московского-скоростного-диаметра-мсд-от-мкад-до-автодороги-солнцево-бутово-варшавское-шоссе-сообщил-заместитель-мэра-столицы-по-вопросам-градостроительной-политики-и-строительства-владимир-ефимов."/>​Завершено возведение эстакады на южном участке Московского скоростного диаметра (МСД) от МКАД до автодороги Солнцево – Бутово – Варшавское шоссе, сообщил заместитель мэра столицы по вопросам градостроительной политики и строительства Владимир Ефимов.<text:bookmark-end text:name="завершено-возведение-эстакады-на-южном-участке-московского-скоростного-диаметра-мсд-от-мкад-до-автодороги-солнцево-бутово-варшавское-шоссе-сообщил-заместитель-мэра-столицы-по-вопросам-градостроительной-политики-и-строительства-владимир-ефимов."/></text:h>
      <text:p text:style-name="First_20_paragraph">По его словам, открывшийся съезд обеспечил движение автотранспорта на основной ход МСД в сторону Подмосковья.</text:p>
      <text:p text:style-name="Text_20_body">«Длина эстакадного съезда составила 630 метров. Объект стал самым протяженным мостовым сооружением на участке Московского скоростного диаметра за пределами МКАД. Эстакаду удерживает 16 опор. В общей сложности для ее строительства потребовалось более 4,7 тыс. кубометров железобетонных конструкций. По всей длине эстакады установили уличное освещение и автоматическую противогололедную систему», – сказал Владимир Ефимов.</text:p>
      <text:p text:style-name="Text_20_body">Объект возводили с использованием комбинированных технологий: часть пролетов монтировали на временных опорах, остальные – методом надвижки. Таким образом, проведение работ не мешало проезду транспорта на прилегающих дорогах и железнодорожных путях.</text:p>
      <text:p text:style-name="Text_20_body">«Движение также открыли на новом участке улично-дорожной сети длиной около 3 км, и в тоннеле на пересечении МСД с Симферопольским шоссе. Для пешеходов построили два перехода, адаптированные для использования маломобильными группами населения», – добавил руководитель Департамента строительства транспортной и инженерной инфраструктуры столицы Василий Десятков.</text:p>
      <text:p text:style-name="Text_20_body">Работы по возведению эстакады контролировал Мосгосстройнадзор. Как пояснил председатель ведомства Антон Слободчиков, на объекте состоялось 20 выездных проверок.</text:p>
      <text:p text:style-name="Text_20_body">«Для проведения инструментального контроля привлекались специалисты подведомственного Центра экспертиз, которые осуществили комплекс лабораторно-инструментальных исследований железобетонных и металлоконструкций пролетных строений, а также асфальтобетонного покрытия», – уточнил он.</text:p>
      <text:p text:style-name="Text_20_body">По результатам комплексной итоговой проверки застройщику было выдано заключение о соответствии объекта утвержденному проекту, а затем оформлено разрешение на его ввод.</text:p>
      <text:p text:style-name="Text_20_body">Ранее мэр Москвы Сергей Собянин <text:a xlink:type="simple" xlink:href="https://stroi.mos.ru/news/sobianin-otkryta-dorogha-sviazka-miezhdu-msd-i-varshavskim-shossie" office:name=""><text:span text:style-name="Definition">заявил</text:span></text:a> об открытии дороги-связки между МСД и Варшавским шоссе.<text:line-break/></text:p>
      <text:p text:style-name="Text_20_body">Она улучшила транспортное обслуживание более 600 тыс. жителей районов Бирюлёво Западное, Бирюлёво Восточное, Чертаново Южное, Чертаново Центральное и Северное Бутово.</text:p>
      <text:p text:style-name="Text_20_body"><text:line-break/></text:p>
      <text:p text:style-name="Text_20_body">23.01.2025</text:p>
      <text:p text:style-name="Text_20_body">Источник:https://stroi.mos.ru/news/na-iuzhnom-uchastkie-moskovskogho-skorostnogho-diamietra-postroiena-estakada <text:line-break/><text:line-break/></text:p>
      <text:p text:style-name="Text_20_body"><text:line-break/></text:p>
      <text:p text:style-name="Text_20_body">Адрес страницы: <text:a xlink:type="simple" xlink:href="http://udms.mos.ru/presscenter/news/detail/12783781.html" office:name=""><text:span text:style-name="Definition">http://udms.mos.ru/presscenter/news/detail/1278378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3:11:10Z</meta:creation-date>
    <dc:date>2025-02-20T13:11:10Z</dc:date>
  </office:meta>
</office:document-meta>
</file>