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ройдут-лекции-и-мастер-классы-по-урбанистике-ко-дню-студента"/>В Москве пройдут лекции и мастер-классы по урбанистике ко Дню студента<text:bookmark-end text:name="в-москве-пройдут-лекции-и-мастер-классы-по-урбанистике-ко-дню-студента"/></text:h>
      <text:p text:style-name="First_20_paragraph">29.01.2025</text:p>
      <text:h text:style-name="Heading_20_2" text:outline-level="2"><text:bookmark-start text:name="section"/><text:bookmark-end text:name="section"/></text:h>
      <text:h text:style-name="Heading_20_2" text:outline-level="2"><text:bookmark-start text:name="тематическое-мероприятие-для-студентов-и-всех-любителей-урбанистики-состоится-на-корпоративной-площадке-департамента-градостроительной-политики-столицы-пространство-24-января-в-канун-дня-студента-сообщил-министр-правительства-москвы-руководитель-департамента-владислав-овчинский."/>​Тематическое мероприятие для студентов и всех любителей урбанистики состоится на корпоративной площадке Департамента градостроительной политики столицы «Пространство» 24 января, в канун Дня студента, сообщил министр правительства Москвы, руководитель Департамента Владислав Овчинский.<text:bookmark-end text:name="тематическое-мероприятие-для-студентов-и-всех-любителей-урбанистики-состоится-на-корпоративной-площадке-департамента-градостроительной-политики-столицы-пространство-24-января-в-канун-дня-студента-сообщил-министр-правительства-москвы-руководитель-департамента-владислав-овчинский."/></text:h>
      <text:h text:style-name="Heading_20_2" text:outline-level="2"><text:bookmark-start text:name="тематическое-мероприятие-для-студентов-и-всех-любителей-урбанистики-состоится-на-корпоративной-площадке-департамента-градостроительной-политики-столицы-пространство-24-января-в-канун-дня-студента-сообщил-министр-правительства-москвы-руководитель-департамента-владислав-овчинский.-1"/>Тематическое мероприятие для студентов и всех любителей урбанистики состоится на корпоративной площадке Департамента градостроительной политики столицы «Пространство» 24 января, в канун Дня студента, сообщил министр правительства Москвы, руководитель Департамента Владислав Овчинский.<text:bookmark-end text:name="тематическое-мероприятие-для-студентов-и-всех-любителей-урбанистики-состоится-на-корпоративной-площадке-департамента-градостроительной-политики-столицы-пространство-24-января-в-канун-дня-студента-сообщил-министр-правительства-москвы-руководитель-департамента-владислав-овчинский.-1"/></text:h>
      <text:h text:style-name="Heading_20_2" text:outline-level="2"><text:bookmark-start text:name="section-1"/><text:bookmark-end text:name="section-1"/></text:h>
      <text:p text:style-name="First_20_paragraph">Такие мероприятия позволяют студентам отраслевых учебных заведений узнать о возможностях в сфере урбанистики и градостроительства, напрямую пообщаться с представителями архитектурных бюро и девелоперских компаний, а также вдохновиться на работу в строительной сфере.</text:p>
      <text:p text:style-name="Text_20_body">Посетить лекции и мастер-классы можно бесплатно и без предварительной регистрации по адресу: ул. 2-я Брестская, д. 6. </text:p>
      <text:p text:style-name="Text_20_body">«Участников ждет насыщенная программа с 12:30 до 19:00. В этот день состоится два блока церемонии награждения победителей и призеров всероссийского конкурса «Городские драйверы» в категории высшего образования, на которых будет возможность ознакомиться с актуальными проектами студентов со всей страны в направлениях дизайна, ландшафта и архитектуры», – сказал Владислав Овчинский.</text:p>
      <text:p text:style-name="Text_20_body">По его словам, также посетители узнают о возможностях развития карьеры в отраслевых организациях и архбюро, им дадут полезные советы по успешному прохождению собеседования.</text:p>
      <text:p text:style-name="Text_20_body">В рамках акции «Свидание с карьерой» с 12:30 до 17:00 будут работать стенды организаций-участников – московских архитектурных бюро, девелоперских компаний и отраслевых организаций, которые предоставят студентам информацию о возможностях работы и развития карьеры. </text:p>
      <text:p text:style-name="Text_20_body">С 13:00 до 15:00 пройдет торжественная церемония награждения победителей и призеров конкурса «Городские драйверы» по направлению «Архитектура». Всего в категории высшего образования приняли участие студенты 97 вузов из 51 города России и пяти стран СНГ. Более 100 человек стали победителями и призерами.</text:p>
      <text:p text:style-name="Text_20_body">О тонкостях успешного прохождения собеседования можно будет узнать в 16:00 на лекции «Первые шаги в карьере». Студентам помогут подготовиться к старту карьерной деятельности, расскажут о ключевых аспектах работы в индустрии.</text:p>
      <text:p text:style-name="Text_20_body">Праздничную программу завершит награждение победителей и призеров конкурса «Городские драйверы» в направлениях «Дизайн» и «Ландшафт», оно пройдет с 17:00 до 19:00.</text:p>
      <text:p text:style-name="Text_20_body">Конкурс «Городские драйверы» позволяет оценить уровень подготовки молодых специалистов, а также способствует развитию градостроительных идей и созданию комфортных, функциональных городов будущего.</text:p>
      <text:p text:style-name="Text_20_body">В этом году студенты представили работы в широком спектре номинаций, включая планирование городов, архитектуру зданий, благоустройство территорий.</text:p>
      <text:p text:style-name="Text_20_body">Помимо этого, на конкурсе продемонстрировали проекты, выполненные с использованием искусственного интеллекта, научные исследования в области архитектуры, дизайна, ландшафта и градостроительства.</text:p>
      <text:p text:style-name="Text_20_body">Полный список победителей и призеров этого года, их работы, а также подробная информация о центре «Пространство» представлена на <text:a xlink:type="simple" xlink:href="http://www.prost-rans-tvo.ru/" office:name=""><text:span text:style-name="Definition">сайте</text:span></text:a>. Кроме того, ответы на вопросы можно получить по тел. 8 (499) 250-00-23.</text:p>
      <text:p text:style-name="Text_20_body">23.01.2025         <text:line-break/>Источник: <text:a xlink:type="simple" xlink:href="https://stroi.mos.ru/news/v-moskvie-proidut-liektsii-i-mastier-klassy-po-urbanistikie-ko-dniu-studienta?from=cl" office:name=""><text:span text:style-name="Definition">https://stroi.mos.ru/news/v-moskvie-proidut-liektsii-i-mastier-klassy-po-urbanistikie-ko-dniu-studienta?from=cl</text:span></text:a></text:p>
      <text:p text:style-name="Text_20_body"><text:line-break/></text:p>
      <text:p text:style-name="Text_20_body">Адрес страницы: <text:a xlink:type="simple" xlink:href="http://udms.mos.ru/presscenter/news/detail/12783762.html" office:name=""><text:span text:style-name="Definition">http://udms.mos.ru/presscenter/news/detail/1278376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30T10:16:26Z</meta:creation-date>
    <dc:date>2025-01-30T10:16:26Z</dc:date>
  </office:meta>
</office:document-meta>
</file>