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земный-переход-через-мцд-1-открылся-в-районе-ул.-яблочкова"/>Подземный переход через МЦД-1 открылся в районе ул. Яблочкова<text:bookmark-end text:name="подземный-переход-через-мцд-1-открылся-в-районе-ул.-яблочкова"/></text:h>
      <text:p text:style-name="First_20_paragraph">29.01.2025</text:p>
      <text:h text:style-name="Heading_20_2" text:outline-level="2"><text:bookmark-start text:name="section"/><text:bookmark-end text:name="section"/></text:h>
      <text:h text:style-name="Heading_20_2" text:outline-level="2"><text:bookmark-start text:name="закончены-строительно-монтажные-работы-на-подземном-пешеходном-переходе-под-путями-первого-московского-центрального-диаметра-мцд-1-и-дмитровским-шоссе-сообщил-руководитель-департамента-строительства-транспортной-и-инженерной-инфраструктуры-столицы-василий-десятков."/>Закончены строительно-монтажные работы на подземном пешеходном переходе под путями первого Московского центрального диаметра (МЦД-1) и Дмитровским шоссе, сообщил руководитель Департамента строительства транспортной и инженерной инфраструктуры столицы Василий Десятков.<text:bookmark-end text:name="закончены-строительно-монтажные-работы-на-подземном-пешеходном-переходе-под-путями-первого-московского-центрального-диаметра-мцд-1-и-дмитровским-шоссе-сообщил-руководитель-департамента-строительства-транспортной-и-инженерной-инфраструктуры-столицы-василий-десятков."/></text:h>
      <text:p text:style-name="First_20_paragraph">«Объект уже открыт. По проекту построен подземный пешеходный переход протяженностью тоннельной части 61,8 метра, высотой 2,35 и шириной более 4 метров, а также построены и реконструированы лестничные сходы и лифты для маломобильных групп населения», – сказал Василий Десятков.</text:p>
      <text:p text:style-name="Text_20_body">Он отметил, что таким образом обеспечена безопасная пешеходная связь между Тимирязевским и Бутырским районами, разделенными путями Савёловского направления Московской железной дороги. В этих районах проживает в целом более 155 тыс. человек.</text:p>
      <text:p text:style-name="Text_20_body">Также переход обеспечит безопасное движение пассажиров через МЦД-1 и между существующими и строящимися остановками городского транспорта на Дмитровском шоссе и ул. Яблочкова.</text:p>
      <text:p text:style-name="Text_20_body">По результатам итоговой проверки Мосгосстройнадзор выдал заключение о соответствии построенного объекта утвержденному проекту.</text:p>
      <text:p text:style-name="Text_20_body">«На протяжении всех этапов строительства пешеходного перехода инспекторы Комитета провели семь выездных проверок с участием специалистов подведомственного Центра экспертиз. В рамках инструментального контроля они выполнили комплекс исследований качества стройматериалов и возводимых конструкций, в том числе оценили класс бетона по прочности на сжатие», – пояснил председатель Мосгосстройнадзора Антон Слободчиков.</text:p>
      <text:p text:style-name="Text_20_body">Ранее мэр Сергей Собянин <text:a xlink:type="simple" xlink:href="https://stroi.mos.ru/news/sobianin-bolieie-100-km-dorogh-postroili-v-stolitsie-v-2024-ghodu" office:name=""><text:span text:style-name="Definition">подвел итоги</text:span></text:a> дорожного строительства в 2024 году.<text:line-break/><text:line-break/></text:p>
      <text:p text:style-name="Text_20_body">16.01.2025</text:p>
      <text:p text:style-name="Text_20_body">Источник: <text:a xlink:type="simple" xlink:href="https://stroi.mos.ru/news/podziemnyi-pieriekhod-chieriez-mtsd-1-otkrylsia-v-raionie-ul-iablochkova?from=cl" office:name=""><text:span text:style-name="Definition">https://stroi.mos.ru/news/podziemnyi-pieriekhod-chieriez-mtsd-1-otkrylsia-v-raionie-ul-iablochkova?from=cl</text:span></text:a></text:p>
      <text:p text:style-name="Text_20_body"><text:line-break/></text:p>
      <text:p text:style-name="Text_20_body">Адрес страницы: <text:a xlink:type="simple" xlink:href="http://udms.mos.ru/presscenter/news/detail/12783622.html" office:name=""><text:span text:style-name="Definition">http://udms.mos.ru/presscenter/news/detail/1278362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30T10:13:01Z</meta:creation-date>
    <dc:date>2025-01-30T10:13:01Z</dc:date>
  </office:meta>
</office:document-meta>
</file>