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тыре-пешеходных-моста-возведут-в-столице-до-конца-2027-года"/>Четыре пешеходных моста возведут в столице до конца 2027 года<text:bookmark-end text:name="четыре-пешеходных-моста-возведут-в-столице-до-конца-2027-года"/></text:h>
      <text:p text:style-name="First_20_paragraph">16.01.2025</text:p>
      <text:h text:style-name="Heading_20_2" text:outline-level="2"><text:bookmark-start text:name="section"/><text:bookmark-end text:name="section"/></text:h>
      <text:h text:style-name="Heading_20_2" text:outline-level="2"><text:bookmark-start text:name="ведется-проектирование-четырех-мостов-для-улучшения-пешеходной-связности-берегов-на-юге-западе-и-северо-западе-столицы-сообщил-заместитель-мэра-москвы-по-вопросам-градостроительной-политики-и-строительства-владимир-ефимов."/>Ведется проектирование четырех мостов для улучшения пешеходной связности берегов на юге, западе и северо-западе столицы, сообщил заместитель мэра Москвы по вопросам градостроительной политики и строительства Владимир Ефимов.<text:bookmark-end text:name="ведется-проектирование-четырех-мостов-для-улучшения-пешеходной-связности-берегов-на-юге-западе-и-северо-западе-столицы-сообщил-заместитель-мэра-москвы-по-вопросам-градостроительной-политики-и-строительства-владимир-ефимов."/></text:h>
      <text:p text:style-name="First_20_paragraph">По его словам, их строительство планируется завершить до конца 2027 года.</text:p>
      <text:p text:style-name="Text_20_body">«Два таких объекта протяженностью 115 и 150 метров появятся в рамках благоустройства набережной Марка Шагала и затона Новинки на участке от Московского центрального кольца до Проектируемого проезда №4062. Еще два сооружения длиной 500 и 400 метров возведут через Москву-реку на Островную ул. и в сторону парка «Фили». Они появятся в рамках строительства транспортных развязок на территории Мнёвниковской поймы в районе примыкания к Северо-Западной хорде», – сказал Владимир Ефимов.<text:line-break/></text:p>
      <text:p text:style-name="Text_20_body">В рамках масштабного проекта благоустройства набережной Марка Шагала и затона Новинки планируется построить 4 км дорог, в том числе два пешеходных моста, более 2 км троп здоровья (терренкуров), шесть павильонов и комплекс прибрежных сооружений – причалы для размещения сада водных растений, водных аттракционов и проката водных видов транспорта.</text:p>
      <text:p text:style-name="Text_20_body">В Мнёвниковской пойме планируется возвести пешеходный мост длиной 500 м с подходами через Москву-реку до ул. Островная. Он обеспечит пешеходную связь районов Хорошёво-Мнёвники и Крылатское, а также станет частью новых прогулочных маршрутов.</text:p>
      <text:p text:style-name="Text_20_body">Второй 400-метровый мост обеспечит пешеходную связь районов Хорошёво-Мнёвники и Филёвский Парк, сформирует новые прогулочные маршруты.</text:p>
      <text:p text:style-name="Text_20_body">«В 2024 году на территории города были открыты два пешеходных моста. Один протяженностью 58 метров расположен между стрелкой острова Балчуг и Крымской набережной. Его встроили в существующие укрепления берегов Водоотводного канала и гармонично вписали в сложившуюся застройку», – добавил руководитель Департамента строительства транспортной и инженерной инфраструктуры Москвы Василий Десятков.<text:line-break/></text:p>
      <text:p text:style-name="Text_20_body">Он добавил, что второй мост – через Яузу – длиной 243 м обеспечил связь между учебными корпусами Московского государственного технического университета им. Н.Э. Баумана.<text:line-break/></text:p>
      <text:p text:style-name="Text_20_body">По поручению мэра Сергея Собянина в столице уделяется особое внимание качеству и безопасности сложных инженерных сооружений.</text:p>
      <text:p text:style-name="Text_20_body">«Мосгосстройнадзор контролирует ход работ на каждом этапе – инспекторы Комитета в рамках выездных проверок проверяют надежность и прочность возводимых мостовых конструкций», – подчеркнул председатель надзорного ведомства Антон Слободчиков.</text:p>
      <text:p text:style-name="Text_20_body">Ранее Сергей Собянин открыл велопешеходный мост через старое русло Москвы-реки в районе Нагатинский Затон.<text:line-break/><text:line-break/></text:p>
      <text:p text:style-name="Text_20_body"><text:line-break/></text:p>
      <text:p text:style-name="Text_20_body">Адрес страницы: <text:a xlink:type="simple" xlink:href="http://udms.mos.ru/presscenter/news/detail/12760584.html" office:name=""><text:span text:style-name="Definition">http://udms.mos.ru/presscenter/news/detail/1276058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6T08:47:03Z</meta:creation-date>
    <dc:date>2025-01-16T08:47:03Z</dc:date>
  </office:meta>
</office:document-meta>
</file>