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роги.-подводим-итоги-формируем-планы"/>Дороги. Подводим итоги, формируем планы<text:bookmark-end text:name="дороги.-подводим-итоги-формируем-планы"/></text:h>
      <text:p text:style-name="First_20_paragraph">09.01.2025</text:p>
      <text:p text:style-name="Text_20_body"><text:line-break/></text:p>
      <text:p text:style-name="Text_20_body">В марте после реконструкции открыли движение по развязке на <text:span text:style-name="T1">пересечении МКАД с улицей Верхние Поля</text:span>, увеличив ее пропускную способность в 1,5 раза.</text:p>
      <text:p text:style-name="Text_20_body"><text:line-break/></text:p>
      <text:p text:style-name="Text_20_body"><text:line-break/></text:p>
      <text:p text:style-name="Text_20_body">Тогда же запустили <text:span text:style-name="T1">путепровод через МЦД-3 рядом с аэропортом Шереметьево</text:span>, развязку на шоссе в сторону аэропорта, эстакаду-съезд с Международного на Ленинградское шоссе в сторону центра, а также съезд с Ленинградского шоссе из центра на Международное шоссе в сторону трассы М-11 «Нева».</text:p>
      <text:p text:style-name="Text_20_body"><text:line-break/></text:p>
      <text:p text:style-name="Text_20_body">В июле открыли <text:span text:style-name="T1">пешеходный мост, соединяющий стрелку острова Балчуг и Крымскую набережную</text:span>. Остров стал частью живописного пешеходного маршрута вдоль Москвы-реки, который начинается на Воробьевых горах и заканчивается у Дома культуры «ГЭС-2»</text:p>
      <text:p text:style-name="Text_20_body"><text:line-break/></text:p>
      <text:p text:style-name="Text_20_body">В августе завершили строительство очередного <text:span text:style-name="T1">участка трассы Солнцево-Бутово-Варшавское шоссе</text:span>, продлив ее от метро «Новомосковская» до улицы Эдварда Грига.</text:p>
      <text:p text:style-name="Text_20_body">Сентябрь стал настоящим месяцем открытий.</text:p>
      <text:p text:style-name="Text_20_body"><text:span text:style-name="T1">Велопешеходный мост через Яузу</text:span> соединил расположенные по двум берегам объекты университетского кластера МГТУ им. Баумана.</text:p>
      <text:p text:style-name="Text_20_body">Завершили программу реконструкции <text:span text:style-name="T1">развязок на МКАД, открыв движение по Алтуфьевской развязке</text:span>. Устаревшую «клеверную» развязку заменили современными направленными съездами с большей пропускной способностью.</text:p>
      <text:p text:style-name="Text_20_body">В ТиНАО открыли <text:span text:style-name="T1">первую очередь дублера Калужского шоссе – трассы Мамыри-Пенино-Шарапово (Новомихайловское шоссе)</text:span>. Дорога улучшила транспортную доступность 320 тыс. человек, проживающих в Коммунарке, Филимонковском и Троицке.</text:p>
      <text:p text:style-name="Text_20_body">Запустили <text:span text:style-name="T1">участок Московского скоростного диаметра от МКАД до Варшавского шоссе</text:span>, включая тоннель, эстакаду со съездом с МСД на Симферопольское шоссе в сторону области и автомобильный мост через реку Битца.</text:p>
      <text:p text:style-name="Text_20_body">В начале декабря <text:span text:style-name="T1">запустили путепровод через МЦД-1</text:span> в районе станции Бескудниково, который, по сути, соединил Северный и Северо-Восточный округа Москвы.</text:p>
      <text:p text:style-name="Text_20_body">Незадолго до Нового года открыли новый автодорожный тоннель <text:span text:style-name="T1">под ж/д путями МЦД-4, соединяющий улицы Двинцев и Складочную</text:span>, а также связавший Бутырский район и Марьину Рощу.</text:p>
      <text:p text:style-name="Text_20_body">В конце декабря состоялось открытие моста через реку Москву в створе ул. Мясищева протяженностью 231 метр, а также 1 пешеходный переход. Новый автомобильный мост соединил между собой не только два района – Филевский Парк и Хорошево-Мневники, но и два округа столицы – ЗАО и СЗАО. Новый мост позволит жителям с удобством добираться до станции «Мневники» Большой кольцевой линии метрополитена и свяжет территорию Мневниковской поймы с Национальным космическим центром.</text:p>
      <text:p text:style-name="Text_20_body">И продлили <text:span text:style-name="T1">МСД до Варшавского шоссе</text:span> с эстакадой-съездом с внутренней стороны МКАД в сторону Московской области и тоннелем под Симферопольским шоссе, а также двумя пешеходными переходами.</text:p>
      <text:p text:style-name="Text_20_body">Полностью завершить реализацию данного проекта со строительством финальной транспортной связки на пересечении с дорогой Солнцево-Бутово-Варшавское шоссе планируем летом 2025 г.</text:p>
      <text:p text:style-name="Text_20_body">Кроме того, в планах на ближайшие два года построить еще порядка <text:span text:style-name="T1">170 км</text:span> дорог и <text:span text:style-name="T1">31</text:span> различное искусственное сооружение – мост, эстакаду, путепровод, а также <text:span text:style-name="T1">32</text:span> пешеходных перехода.</text:p>
      <text:p text:style-name="Text_20_body"><text:line-break/></text:p>
      <text:p text:style-name="Text_20_body">Адрес страницы: <text:a xlink:type="simple" xlink:href="http://udms.mos.ru/presscenter/news/detail/12749708.html" office:name=""><text:span text:style-name="Definition">http://udms.mos.ru/presscenter/news/detail/1274970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07:27:18Z</meta:creation-date>
    <dc:date>2025-01-09T07:27:18Z</dc:date>
  </office:meta>
</office:document-meta>
</file>