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собянин-открыли-мост-через-москву-реку-в-створе-улицы-мясищева"/>Собянин: Открыли мост через Москву-реку в створе улицы Мясищева<text:bookmark-end text:name="собянин-открыли-мост-через-москву-реку-в-створе-улицы-мясищева"/></text:h>
      <text:p text:style-name="First_20_paragraph">26.12.2024</text:p>
      <text:p text:style-name="Text_20_body"><text:line-break/></text:p>
      <text:p text:style-name="Text_20_body"><text:span text:style-name="T1">В столице открыли мост через Москву-реку в створе улицы Мясищева. Об этом сообщил мэр города Сергей Собянин в своем Telegram-канале.</text:span></text:p>
      <text:p text:style-name="Text_20_body"><text:line-break/></text:p>
      <text:p text:style-name="P1">«Теперь еще проще добраться в районы Филевский Парк и Хорошево-Мневники, где живут порядка 300 тысяч человек и расположится будущий Национальный космический центр. Построили объект на четыре месяца раньше срока, работы велись без приостановки движения речного транспорта», — сказал Собянин.</text:p>
      <text:p text:style-name="First_20_paragraph">Новый мост с двумя полосами для движения в каждом направлении и пешеходными тротуарами связал улицу Мясищева с планируемым проездом №1166 в районе Мневниковской поймы. Его протяженность 231 метр.</text:p>
      <text:p text:style-name="Text_20_body">Конструктивные элементы моста окрашены в яркий алый цвет и украшены архитектурно-художественной подсветкой. В вечернее и ночное время суток эта иллюминация не только украшает мост, но и выполняет функцию дополнительного освещения.</text:p>
      <text:p text:style-name="Text_20_body"><text:line-break/></text:p>
      <text:p text:style-name="Text_20_body">Адрес страницы: <text:a xlink:type="simple" xlink:href="http://udms.mos.ru/presscenter/news/detail/12742104.html" office:name=""><text:span text:style-name="Definition">http://udms.mos.ru/presscenter/news/detail/1274210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6T11:18:28Z</meta:creation-date>
    <dc:date>2024-12-26T11:18:28Z</dc:date>
  </office:meta>
</office:document-meta>
</file>