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обянин-мост-через-москву-реку-к-филевской-пойме-достроят-в-2025-году"/>Собянин: Мост через Москву-реку к Филевской пойме достроят в 2025 году<text:bookmark-end text:name="собянин-мост-через-москву-реку-к-филевской-пойме-достроят-в-2025-году"/></text:h>
      <text:p text:style-name="First_20_paragraph">16.12.2024</text:p>
      <text:p text:style-name="Text_20_body"><text:line-break/></text:p>
      <text:p text:style-name="Text_20_body">Продолжается строительство моста через Москву-реку от Шелепихинской набережной до Филевской поймы. Ход работ осмотрел Сергей Собянин.</text:p>
      <text:p text:style-name="Text_20_body">«Сооружаем большой мост через Москву-реку в районе Шелепихинской набережной. Он улучшит транспортную ситуацию для четырех районов Москвы. Сегодня закончили надвижку основных конструкций моста. В целом должны сдать в эксплуатацию в сентябре—октябре следующего года», — сказал Мэр Москвы.</text:p>
      <text:p text:style-name="Text_20_body">Новый мост длиной 315 метров соединит Береговой проезд с Шелепихинской набережной и Шелепихинским шоссе, тем самым ликвидировав перепробег автотранспорта до 2,7 километра, время в пути сократится в среднем на восемь минут. У него будет шесть полос в обоих направлениях и два пешеходных тротуара.</text:p>
      <text:p text:style-name="Text_20_body">В частности, будет сделан дополнительный выезд из района Филевский Парк на Третье транспортное кольцо (ТТК) и Звенигородское шоссе.</text:p>
      <text:p text:style-name="Text_20_body">«После открытия еще одного моста — в створе улицы Мясищева — появится прямая транспортная связь между Мневниковской и Филевской поймами с дальнейшим выходом на Шелепихинское и Звенигородское шоссе», — написал Сергей Собянин в своем телеграм-канале.</text:p>
      <text:p text:style-name="Text_20_body">Улучшится и транспортная доступность строящихся жилых комплексов в Береговом проезде и на Шелепихинской набережной, а также национального космического центра, в котором будет создано около 20 тысяч рабочих мест.</text:p>
      <text:p text:style-name="Text_20_body">Снизится нагрузка на западный сектор ТТК (до пяти процентов), Кутузовский проспект (до пяти процентов) и Шелепихинский мост (до 10 процентов).</text:p>
      <text:p text:style-name="Text_20_body">Как рассказал исполнительный директор АО «Дороги и мосты» Михаил Григорьев, сегодня свыше восьми тысяч тонн металлоконструкций уже полностью собраны на данном объекте. «И постараемся по оптимистическому сценарию, думаю, мы обязательно выполним эту задачу: август или сентябрь месяц запустим данный объект в эксплуатацию», — уточнил он.</text:p>
      <text:p text:style-name="Text_20_body">Всего по проекту будет построено 2,1 километра дорог, в том числе мост, а также три эстакады: одна — для проезда в сторону национального космического центра (281 метр, по две полосы движения в каждом направлении), две — это съезды на Проектируемый проезд № 2017 (429 метров, две полосы движения в одном направлении). Кроме того, предусмотрен разворотный съезд с моста в сторону Шелепихинской набережной длиной 340 метров.</text:p>
      <text:p text:style-name="Text_20_body">Запланирована также реконструкция около 700 метров прилегающей улично-дорожной сети, включая Береговой проезд и участок от моста до Шелепихинского шоссе.</text:p>
      <text:p text:style-name="Text_20_body">Возведение моста началось в январе 2023 года. В декабре 2024-го была успешно завершена надвижка арочного пролетного строения. Сейчас продолжается монтаж металлоконструкций эстакадной части, армирование ростверка крайней опоры эстакады вблизи Берегового проезда и устройство основания под лестничный сход со стороны района Филевский Парк.</text:p>
      <text:p text:style-name="Text_20_body">Мост через Москву-реку готов на 53 процента. Завершить его возведение планируется во втором полугодии 2025 года. «Сдать мост в эксплуатацию планируем в сентябре-октябре 2025 года», — добавил Мэр Москвы в телеграм-канале.</text:p>
      <text:p text:style-name="Text_20_body"><text:line-break/></text:p>
      <text:p text:style-name="Text_20_body">Адрес страницы: <text:a xlink:type="simple" xlink:href="http://udms.mos.ru/presscenter/news/detail/12719776.html" office:name=""><text:span text:style-name="Definition">http://udms.mos.ru/presscenter/news/detail/12719776.html</text:span></text:a></text:p>
      <text:p text:style-name="Text_20_body"><text:a xlink:type="simple" xlink:href="http://udms.mos.ru" office:name=""><text:span text:style-name="Definition">ГКУ города Москвы «Управление дорожно-мостового строительства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3-19T19:39:41Z</meta:creation-date>
    <dc:date>2025-03-19T19:39:41Z</dc:date>
  </office:meta>
</office:document-meta>
</file>