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собянин-развязку-на-пересечении-звенигородского-шоссе-и-ттк-реконструируют"/>Собянин: развязку на пересечении Звенигородского шоссе и ТТК реконструируют<text:bookmark-end text:name="собянин-развязку-на-пересечении-звенигородского-шоссе-и-ттк-реконструируют"/></text:h>
      <text:p text:style-name="First_20_paragraph">11.12.2024</text:p>
      <text:h text:style-name="Heading_20_2" text:outline-level="2"><text:bookmark-start text:name="section"/><text:bookmark-end text:name="section"/></text:h>
      <text:h text:style-name="Heading_20_2" text:outline-level="2"><text:bookmark-start text:name="section-1"/><text:line-break/><text:bookmark-end text:name="section-1"/></text:h>
      <text:h text:style-name="Heading_20_2" text:outline-level="2"><text:bookmark-start text:name="утвержден-план-реконструкции-развязки-на-пересечении-звенигородского-шоссе-и-третьего-транспортного-кольца-сообщил-мэр-москвы-сергей-собянин."/>Утвержден план реконструкции развязки на пересечении Звенигородского шоссе и Третьего транспортного кольца, сообщил мэр Москвы Сергей Собянин.<text:line-break/><text:line-break/><text:bookmark-end text:name="утвержден-план-реконструкции-развязки-на-пересечении-звенигородского-шоссе-и-третьего-транспортного-кольца-сообщил-мэр-москвы-сергей-собянин."/></text:h>
      <text:p text:style-name="First_20_paragraph">По его словам, в рамках проекта построят и реконструируют около 2 км дорог, включая четыре новых съезда.</text:p>
      <text:p text:style-name="Text_20_body">«Также в планах – строительство внеуличного пешеходного перехода через Звенигородское шоссе, обустройство наземных пешеходных переходов через ул. Подвойского и Стрельбищенский пер.», – написал Сергей Собянин в своем <text:a xlink:type="simple" xlink:href="https://t.me/mos_sobyanin" office:name=""><text:span text:style-name="Definition">телеграм-канале</text:span></text:a>.<text:line-break/></text:p>
      <text:p text:style-name="Text_20_body">Как уточняется на портале <text:a xlink:type="simple" xlink:href="http://mos.ru/" office:name=""><text:span text:style-name="Definition">mos.ru</text:span></text:a>, в ходе реализации проекта построят:</text:p>
      <text:list text:style-name="L1">
        <text:list-item>
          <text:p text:style-name="P1">- левоповоротный съезд с ТТК на Звенигородское шоссе длиной 300 м с двумя-тремя полосами в одном направлении;</text:p>
        </text:list-item>
        <text:list-item>
          <text:p text:style-name="P1">- правоповоротный съезд со Звенигородского шоссе на ТТК протяженностью 400 м с одной-двумя полосами в одном направлении;</text:p>
        </text:list-item>
        <text:list-item>
          <text:p text:style-name="P1">- левоповоротную эстакаду со Звенигородского шоссе на ТТК длиной 415 м с одной-двумя полосами в одном направлении;</text:p>
        </text:list-item>
        <text:list-item>
          <text:p text:style-name="P1">- правоповоротный съезд с ТТК на Звенигородское шоссе протяженностью 280 м с двумя-тремя полосами в одном направлении.</text:p>
        </text:list-item>
      </text:list>
      <text:p text:style-name="First_20_paragraph">Помимо этого, планируется благоустройство прилегающей территории. Благодаря реализации проекта жителям будет удобнее добираться до делового центра «Москва-Сити». В целом улучшится транспортное обслуживание Пресненского района с населением более 127 тыс. человек.<text:line-break/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712412.html" office:name=""><text:span text:style-name="Definition">http://udms.mos.ru/presscenter/news/detail/1271241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7T23:12:14Z</meta:creation-date>
    <dc:date>2025-03-17T23:12:14Z</dc:date>
  </office:meta>
</office:document-meta>
</file>