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image/svg+xml" manifest:full-path="Pictures/1.svg" manifest:version="1.2"/>
  <manifest:file-entry manifest:media-type="image/svg+xml" manifest:full-path="Pictures/0.svg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открыли-путепровод-через-пути-мцд-1-в-районе-станции-бескудниково"/>Собянин: Открыли путепровод через пути МЦД-1 в районе станции Бескудниково<text:bookmark-end text:name="собянин-открыли-путепровод-через-пути-мцд-1-в-районе-станции-бескудниково"/></text:h>
      <text:p text:style-name="First_20_paragraph">02.12.2024</text:p>
      <text:p text:style-name="Text_20_body"><text:line-break/></text:p>
      <text:p text:style-name="Text_20_body">Он соединил Северный и Северо-Восточный административные округа Москвы. Водителям больше не нужно проезжать лишние девять километров, чтобы попасть в соседний район.</text:p>
      <text:p text:style-name="Text_20_body"><text:line-break/></text:p>
      <text:p text:style-name="Text_20_body">Открыт путепровод через пути первого Московского центрального диаметра (МЦД) около станции Бескудниково.</text:p>
      <text:p text:style-name="Text_20_body">«Вы герои, сделали хороший, сложный объект для города. Прошли несколько железнодорожных путей, МЦД-1, соединили два административных округа (Северный и Северо-Восточный), Алтуфьевское и Дмитровское шоссе. Важный и нужный проект, который улучшит жизнь сотен тысяч москвичей», — отметил Сергей Собянин, открывая движение по путепроводу.</text:p>
      <text:p text:style-name="Text_20_body"><text:line-break/></text:p>
      <text:p text:style-name="Text_20_body">За последние годы город реконструировал либо построил 26 автомобильных путепроводов через пути железной дороги. В планах на ближайшие три года еще семь таких объектов. Реконструкция и строительство путепроводов значительно упрощает жизнь миллионам автомобилистов. Кроме того, такая работа необходима для реализации планов по модернизации железнодорожной инфраструктуры — развитию МЦД и созданию высокоскоростной железнодорожной магистрали.</text:p>
      <text:p text:style-name="Text_20_body"><text:line-break/></text:p>
      <text:p text:style-name="Text_20_body">«Путепровод длиной 650 метров связал улицы 800-летия Москвы и Инженерную, создав прямое движение от Широкой улицы до Ленинградского шоссе. По сути, соединил Северный и Северо-Восточный округа Москвы. Теперь водителям не нужно делать петлю длиной порядка девяти километров — перепробег сократится примерно в три раза, снизится нагрузка на прилегающие участки МКАД и МСД», — написал Мэр Москвы в своем телеграм-канале.</text:p>
      <text:p text:style-name="Text_20_body"><text:line-break/></text:p>
      <text:p text:style-name="Text_20_body">В результате напрямую было организовано движение транспорта от Широкой улицы до Ленинградского шоссе (Северный речной вокзал) с выходом на Алтуфьевское, Дмитровское и Коровинское шоссе, а также Московский скоростной диаметр (МСД).</text:p>
      <text:p text:style-name="Text_20_body"><text:line-break/></text:p>
      <text:p text:style-name="Text_20_body">Кроме того, путепровод значительно упрощает выезд на МКАД, Череповецкую улицу и Северо-Западную хорду. Он также улучшил транспортную доступность станции Бескудниково МЦД-1. Благодаря появлению альтернативных маршрутов уменьшится нагрузка на прилегающие магистрали. В частности, на участках Череповецкой улицы (от Дмитровского до Алтуфьевского шоссе) она снизится на 9–10 процентов и Северо-Западной хорды (от 3-го Нижнелихоборского проезда до Ботанической улицы) — на шесть процентов.</text:p>
      <text:p text:style-name="Text_20_body">В рамках проекта возведения путепровода специалисты также реконструировали участок Инженерной улицы от Бибиревской улицы до Путевого проезда (925 метров, по две-три полосы движения в каждом направлении), а также построили новые участки прилегающих улиц (3,3 километра, по две-три полосы движения в каждом направлении), включая улицу 800-летия Москвы (от Дмитровского шоссе до Керамического проезда), Керамический проезд (в районе пересечения с улицей 800-летия Москвы), Путевой проезд и Бибиревскую улицу (в районе примыкания к Инженерной улице).</text:p>
      <text:p text:style-name="Text_20_body">Для организации движения наземного городского транспорта в Путевом проезде вблизи станции Бескудниково МЦД-1 обустроили отстойно-разворотную площадку.</text:p>
      <text:p text:style-name="Text_20_body">Всего по проекту построили 5,8 километра дорог, в том числе:</text:p>
      <text:p text:style-name="Text_20_body">— боковые проезды вдоль Инженерной улицы в районе примыкания к путепроводу (400 метров, две полосы движения в одном направлении);</text:p>
      <text:p text:style-name="Text_20_body">— съезды с Талдомской на Путейскую улицу (400 метров, две полосы движения в одном направлении) и с Алтуфьевского шоссе на Бибиревскую улицу (200 метров, по одной-две полосы движения в каждом направлении).</text:p>
      <text:p text:style-name="Text_20_body">Для снижения шума в районе пересечения Талдомской и Весенней улиц, а также дома 16 на улице 800-летия Москвы и дома 55, корпуса 1 в Керамическом проезде установили защитные экраны общей протяженностью 350 метров.</text:p>
      <text:p text:style-name="Text_20_body">Развитие транспортной инфраструктуры в этом районе будет продолжено. В 2025 году здесь планируется построить 1,2 километра дорог и здание конечной станции наземного городского пассажирского транспорта.</text:p>
      <text:p text:style-name="Text_20_body">Для удобства пешеходов сделают три новых перехода. Надземный обустроят в районе пересечения Талдомской улицы и Коровинского шоссе. Два подземных перехода появятся вблизи здания Научно-исследовательского клинического института педиатрии и детской хирургии имени академика Ю.Е. Вельтищева (Талдомская улица, дом 2, строение 1) и в районе пересечения улиц Бегичева и Инженерной.</text:p>
      <text:section text:name="player-container-54f4e549-dd4c-446d-8d6f-e7ac2160ec18">
        <text:p text:style-name="Text_20_body"><text:line-break/></text:p>
        <text:p text:style-name="Text_20_body"><draw:frame draw:name="img1" svg:width="100.0pt" svg:height="100.0pt"><draw:image xlink:href="Pictures/0.svg" xlink:type="simple" xlink:show="embed" xlink:actuate="onLoad"/></draw:frame><draw:frame draw:name="img2" svg:width="100.0pt" svg:height="100.0pt"><draw:image xlink:href="Pictures/1.svg" xlink:type="simple" xlink:show="embed" xlink:actuate="onLoad"/></draw:frame></text:p>
      </text:section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697740.html" office:name=""><text:span text:style-name="Definition">http://udms.mos.ru/presscenter/news/detail/12697740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2T15:00:03Z</meta:creation-date>
    <dc:date>2024-12-02T15:00:03Z</dc:date>
  </office:meta>
</office:document-meta>
</file>