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шеходный-мост-с-эффектными-арками-появится-в-мнёвниковской-пойме-мэр"/>Пешеходный мост с эффектными арками появится в Мнёвниковской пойме – мэр<text:bookmark-end text:name="пешеходный-мост-с-эффектными-арками-появится-в-мнёвниковской-пойме-мэр"/></text:h>
      <text:p text:style-name="First_20_paragraph">12.11.2024</text:p>
      <text:h text:style-name="Heading_20_2" text:outline-level="2"><text:bookmark-start text:name="section"/><text:bookmark-end text:name="section"/></text:h>
      <text:h text:style-name="Heading_20_2" text:outline-level="2"><text:bookmark-start text:name="пешеходный-мост-длиной-около-400-м-построят-в-мнёвниковской-пойме-сообщил-мэр-москвы-сергей-собянин."/>Пешеходный мост длиной около 400 м построят в Мнёвниковской пойме, сообщил мэр Москвы Сергей Собянин.<text:bookmark-end text:name="пешеходный-мост-длиной-около-400-м-построят-в-мнёвниковской-пойме-сообщил-мэр-москвы-сергей-собянин."/></text:h>
      <text:p text:style-name="First_20_paragraph">По его словам, он свяжет районы Хорошёво-Мнёвники и Крылатское и даст жителям дополнительный маршрут.</text:p>
      <text:p text:style-name="Text_20_body">«Впишем постройку в существующую и будущую улично-дорожную сеть поймы. С обеих сторон моста установим пандусные сходы, а с южного берега – лестницу», – написал Сергей Собянин в своем телеграм-канале.</text:p>
      <text:p text:style-name="Text_20_body">Мэр отметил, что строение будет иметь эффектные округлые арки.</text:p>
      <text:p text:style-name="Text_20_body">«Чтобы подчеркнуть красоту моста в ночное время, специалисты предусмотрели архитектурную подсветку», – заключил Сергей Собянин.<text:line-break/><text:line-break/></text:p>
      <text:p text:style-name="Text_20_body"><text:line-break/></text:p>
      <text:p text:style-name="Text_20_body">Адрес страницы: <text:a xlink:type="simple" xlink:href="http://udms.mos.ru/presscenter/news/detail/12654956.html" office:name=""><text:span text:style-name="Definition">http://udms.mos.ru/presscenter/news/detail/1265495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2T09:01:38Z</meta:creation-date>
    <dc:date>2024-11-12T09:01:38Z</dc:date>
  </office:meta>
</office:document-meta>
</file>