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16-путепроводов-через-жд-пути-построят-в-москве-до-2030-года"/>Собянин: 16 путепроводов через ж/д пути построят в Москве до 2030 года<text:bookmark-end text:name="собянин-16-путепроводов-через-жд-пути-построят-в-москве-до-2030-года"/></text:h>
      <text:p text:style-name="First_20_paragraph">12.11.2024</text:p>
      <text:h text:style-name="Heading_20_2" text:outline-level="2"><text:bookmark-start text:name="section"/><text:bookmark-end text:name="section"/></text:h>
      <text:h text:style-name="Heading_20_2" text:outline-level="2"><text:bookmark-start text:name="путепроводы-важнейшие-элементы-транспортного-каркаса-столицы.-они-связывают-новые-и-существующие-дороги-улучшают-доступность-районов-разделенных-жд-путями.-благодаря-этому-жители-тратят-меньше-времени-на-дорогу-а-поездки-по-городу-становятся-комфортнее-и-безопаснее-написал-сергей-собянин-в-своем-телеграм-канале."/>«Путепроводы – важнейшие элементы транспортного каркаса столицы. Они связывают новые и существующие дороги, улучшают доступность районов, разделенных ж/д путями. Благодаря этому жители тратят меньше времени на дорогу, а поездки по городу становятся комфортнее и безопаснее», – написал Сергей Собянин в своем телеграм-канале.<text:line-break/><text:line-break/><text:bookmark-end text:name="путепроводы-важнейшие-элементы-транспортного-каркаса-столицы.-они-связывают-новые-и-существующие-дороги-улучшают-доступность-районов-разделенных-жд-путями.-благодаря-этому-жители-тратят-меньше-времени-на-дорогу-а-поездки-по-городу-становятся-комфортнее-и-безопаснее-написал-сергей-собянин-в-своем-телеграм-канале."/></text:h>
      <text:p text:style-name="First_20_paragraph">По его словам, в этом году завершатся работы на путепроводе «Текстильщики» и будет достроен еще один через ж/д пути первого Московского центрального диаметра (МЦД-1), который соединит ул. 800-летия Москвы и ул. Инженерная.</text:p>
      <text:p text:style-name="Text_20_body">«В 2025-м сдадим три путепровода на пересечении Октябрьской железной дороги и МЦД-1. С Валаамской улицы на Академика Королёва можно будет проехать напрямую», – отметил Сергей Собянин.</text:p>
      <text:p text:style-name="Text_20_body">Мэр уточнил, что в 2026 году в столице возведут два объекта:</text:p>
      <text:p text:style-name="Text_20_body">путепровод через ж/д пути, соединяющий ул. Костромская и Юрловский проезд;</text:p>
      <text:p text:style-name="Text_20_body">ж/д путепровод по главному пути <text:a xlink:type="simple" xlink:href="https://stroi.mos.ru/moskovskiie-tsientral-nyie-diamietry-stroi_mos/moskovskiie-tsientral-nyie-diamietry-2" office:name=""><text:span text:style-name="Definition">МЦД-2</text:span></text:a>, который свяжет ул. Добролюбова и Складочную.</text:p>
      <text:p text:style-name="Text_20_body">«Всего с 2011 года в рамках Адресной инвестиционной программы уже построено 24 путепровода через железную дорогу», – заключил глава город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654922.html" office:name=""><text:span text:style-name="Definition">http://udms.mos.ru/presscenter/news/detail/1265492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2T04:32:44Z</meta:creation-date>
    <dc:date>2024-11-12T04:32:44Z</dc:date>
  </office:meta>
</office:document-meta>
</file>