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товность-тоннеля-под-мцд-4-на-северо-востоке-столицы-превышает-90-процентов"/>Готовность тоннеля под МЦД-4 на северо-востоке столицы превышает 90 процентов<text:bookmark-end text:name="готовность-тоннеля-под-мцд-4-на-северо-востоке-столицы-превышает-90-процентов"/></text:h>
      <text:p text:style-name="First_20_paragraph">17.10.2024</text:p>
      <text:h text:style-name="Heading_20_3" text:outline-level="3"><text:bookmark-start text:name="готовность-тоннеля-под-мцд-4-на-северо-востоке-столицы-превышает-90-процентов-1"/><text:span text:style-name="T1">Готовность тоннеля под МЦД-4 на северо-востоке столицы превышает 90 процентов</text:span><text:bookmark-end text:name="готовность-тоннеля-под-мцд-4-на-северо-востоке-столицы-превышает-90-процентов-1"/></text:h>
      <text:p text:style-name="First_20_paragraph"><text:line-break/></text:p>
      <text:p text:style-name="Text_20_body">Это первая очередь проекта, предусматривающего реконструкцию улично-дорожной сети в этом районе протяженностью 3,6 километра.</text:p>
      <text:p text:style-name="Text_20_body">В Северо-Восточном административном округе столицы продолжается строительство путепровода тоннельного типа и пешеходного перехода под четвертым Московским центральным диаметром (МЦД-4). Он соединит улицы Складочную и Двинцев. Об этом рассказал руководитель Департамента строительства транспортной и инженерной инфраструктуры города Москвы Василий Десятков.</text:p>
      <text:p text:style-name="Text_20_body">«Готовность объекта превышает 90 процентов. Сейчас там подошли к финалу отделочные работы тоннельной части. Центральный участок путепровода возвели за три месяца с полной разборкой железнодорожного полотна в момент остановки движения поездов при подготовке к запуску МЦД-4. В настоящее время на объекте завершают работы по реализации архитектурных проектных решений», — добавил Василий Десятков.</text:p>
      <text:p text:style-name="Text_20_body">Тоннель с одной полосой движения в каждом направлении строят в рамках первого этапа проекта развития улично-дорожной сети в районе улиц Двинцев и Складочной, от Стрелецкой улицы до Рижского направления Московской железной дороги. А весь проект, помимо тоннеля и пешеходного перехода, предусматривает строительство и реконструкцию улично-дорожной сети общей протяженностью 3,6 километра.</text:p>
      <text:p text:style-name="Text_20_body">По поручению Сергея Собянина в столице особое внимание уделяется качеству дорог и тротуаров. Каждый этап строительных работ контролируют инспекторы Комитета государственного строительного надзора города Москвы (Мосгосстройнадзор), рассказал руководитель ведомства Антон Слободчиков.</text:p>
      <text:p text:style-name="Text_20_body">«За этот период проведены две выездные проверки, в том числе с участием подведомственного Центра экспертиз. Специалисты с помощью комплекса лабораторно-инструментальных исследований оценивали соответствие класса бетона по прочности на сжатие, а также толщины защитного слоя и шага армирования требованиям проектной документации», — уточнил Антон Слободчиков.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2617095.html" office:name=""><text:span text:style-name="Definition">http://udms.mos.ru/presscenter/news/detail/12617095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17T13:52:33Z</meta:creation-date>
    <dc:date>2024-10-17T13:52:33Z</dc:date>
  </office:meta>
</office:document-meta>
</file>