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о-движение-транспорта-по-новой-дороге-на-западе-москвы"/>Открыто движение транспорта по новой дороге на западе Москвы<text:bookmark-end text:name="открыто-движение-транспорта-по-новой-дороге-на-западе-москвы"/></text:h>
      <text:p text:style-name="First_20_paragraph">13.09.2024</text:p>
      <text:h text:style-name="Heading_20_2" text:outline-level="2"><text:bookmark-start text:name="section"/><text:bookmark-end text:name="section"/></text:h>
      <text:h text:style-name="Heading_20_2" text:outline-level="2"><text:bookmark-start text:name="section-1"/><text:line-break/><text:bookmark-end text:name="section-1"/></text:h>
      <text:h text:style-name="Heading_20_2" text:outline-level="2"><text:bookmark-start text:name="запущено-движение-автомобильного-транспорта-по-проектируемому-проезду-2017-от-берегового-до-новофилёвского-проезда-в-рамках-развития-улично-дорожной-сети-на-западе-столицы-сообщил-руководитель-департамента-строительства-москвы-рафик-загрутдинов."/>Запущено движение автомобильного транспорта по Проектируемому проезду №2017, от Берегового до Новофилёвского проезда, в рамках развития улично-дорожной сети на западе столицы, сообщил руководитель Департамента строительства Москвы Рафик Загрутдинов.<text:bookmark-end text:name="запущено-движение-автомобильного-транспорта-по-проектируемому-проезду-2017-от-берегового-до-новофилёвского-проезда-в-рамках-развития-улично-дорожной-сети-на-западе-столицы-сообщил-руководитель-департамента-строительства-москвы-рафик-загрутдинов."/></text:h>
      <text:p text:style-name="First_20_paragraph">«В Западном административном округе реализуется ряд инфраструктурных проектов, направленных на улучшение локальных автомобильных связей. Так, сегодня мы запустили движение транспорта на Проектируемом проезде №2017 общей протяженностью 430 метров. Эта дорога проходит от Берегового до Новофилёвского проезда. Она обеспечила беспрепятственный проезд для соседних жилых комплексов», – сказал Рафик Загрутдинов.</text:p>
      <text:p text:style-name="Text_20_body">Прилегающую территорию планируется благоустроить: разбить газоны, высадить деревья и кустарники.</text:p>
      <text:p text:style-name="Text_20_body">Ранее мэр Москвы Сергей Собянин объявил о запуске движения на участке от ул. Большая Филёвская до Третьего транспортного кольца (ТТК).<text:line-break/><text:line-break/></text:p>
      <text:p text:style-name="Text_20_body">Открытие движения по участку вдоль набережной Москвы-реки от улицы Большая Филёвская до ТТК длиной более 3 км улучшило транспортную связанность между районами Дорогомилово и Филёвский Парк с населением около 190 тыс. человек.</text:p>
      <text:p text:style-name="Text_20_body">Создана новая поперечная транспортная связь между ул. Большая Филёвская, проспектом Багратиона, ТТК, важными объектами социальной и транспортной инфраструктуры.<text:line-break/><text:line-break/></text:p>
      <text:p text:style-name="Text_20_body"><text:line-break/></text:p>
      <text:p text:style-name="Text_20_body">Адрес страницы: <text:a xlink:type="simple" xlink:href="http://udms.mos.ru/presscenter/news/detail/12564724.html" office:name=""><text:span text:style-name="Definition">http://udms.mos.ru/presscenter/news/detail/1256472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5T06:50:53Z</meta:creation-date>
    <dc:date>2024-09-15T06:50:53Z</dc:date>
  </office:meta>
</office:document-meta>
</file>