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модернизировали-22-транспортные-развязки-на-мкад"/>В Москве модернизировали 22 транспортные развязки на МКАД<text:bookmark-end text:name="в-москве-модернизировали-22-транспортные-развязки-на-мкад"/></text:h>
      <text:p text:style-name="First_20_paragraph">13.09.2024</text:p>
      <text:h text:style-name="Heading_20_2" text:outline-level="2"><text:bookmark-start text:name="section"/><text:line-break/><text:bookmark-end text:name="section"/></text:h>
      <text:h text:style-name="Heading_20_2" text:outline-level="2"><text:bookmark-start text:name="section-1"/><text:bookmark-end text:name="section-1"/></text:h>
      <text:h text:style-name="Heading_20_2" text:outline-level="2"><text:bookmark-start text:name="все-22-транспортные-развязки-на-московской-кольцевой-автомобильной-дороге-мкад-реконструировали-с-2012-года-сообщил-заместитель-мэра-столицы-по-вопросам-градостроительной-политики-и-строительства-владимир-ефимов."/>​Все 22 транспортные развязки на Московской кольцевой автомобильной дороге (МКАД) реконструировали с 2012 года, сообщил заместитель мэра столицы по вопросам градостроительной политики и строительства Владимир Ефимов.<text:bookmark-end text:name="все-22-транспортные-развязки-на-московской-кольцевой-автомобильной-дороге-мкад-реконструировали-с-2012-года-сообщил-заместитель-мэра-столицы-по-вопросам-градостроительной-политики-и-строительства-владимир-ефимов."/></text:h>
      <text:p text:style-name="First_20_paragraph">Он отметил, что в городе завершился крупнейший проект модернизации транспортных развязок на МКАД.</text:p>
      <text:p text:style-name="Text_20_body">«С 2012 года реализованы 22 проекта реконструкции и строительства таких сооружений. Заключительным этапом программы стали работы на Алтуфьевской развязке. Всего проектом предусмотрено строительство более 5 км <text:a xlink:type="simple" xlink:href="https://stroi.mos.ru/road" office:name=""><text:span text:style-name="Definition">дорог</text:span></text:a>, включая два искусственных сооружения», – сказал Владимир Ефимов.</text:p>
      <text:p text:style-name="Text_20_body">Проект реконструкции предусматривал замену устаревшего сооружения клеверного типа на современную развязку с направленными съездами большей пропускной способности.</text:p>
      <text:p text:style-name="Text_20_body">«В частности, построили путепровод через МКАД длиной 292 метра, который обеспечит комфортное движение по прямому ходу Алтуфьевского шоссе, а также эстакаду-съезд протяженностью 547 метров с Алтуфьевского шоссе на внешнюю сторону <text:a xlink:type="simple" xlink:href="https://stroi.mos.ru/road/riekonstruktsiia-mkad" office:name=""><text:span text:style-name="Definition">МКАД</text:span></text:a> в направлении Дмитровского шоссе», – добавил руководитель Департамента строительства Москвы Рафик Загрутдинов.</text:p>
      <text:p text:style-name="Text_20_body">Прилегающую территорию благоустроят – разобьют 4 га газонов, высадят деревья и кустарники. Также построят очистное сооружение и переложат 55 км инженерных коммуникаций.</text:p>
      <text:p text:style-name="Text_20_body">Как уточнил председатель Мосгосстройнадзора Антон Слободчиков, модернизация развязки на пересечении МКАД с Алтуфьевским шоссе началась в ноябре 2020 года.</text:p>
      <text:p text:style-name="Text_20_body">«За это время Комитет провел 18 проверок, из них 12 – с участием специалистов подведомственного Центра экспертиз, они выполнили комплекс лабораторно-инструментальных исследований и испытаний дорожного покрытия», – пояснил Антон Слободчиков.<text:line-break/></text:p>
      <text:p text:style-name="Text_20_body">Ранее мэр Москвы Сергей Собянин открыл реконструированную транспортную развязку на пересечении МКАД с Алтуфьевским шоссе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564714.html" office:name=""><text:span text:style-name="Definition">http://udms.mos.ru/presscenter/news/detail/1256471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4T23:25:25Z</meta:creation-date>
    <dc:date>2024-09-14T23:25:25Z</dc:date>
  </office:meta>
</office:document-meta>
</file>