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готов-пешеходный-переход-под-каспийской-улицей-и-путями-мцд-2"/>Готов пешеходный переход под Каспийской улицей и путями МЦД-2<text:bookmark-end text:name="готов-пешеходный-переход-под-каспийской-улицей-и-путями-мцд-2"/></text:h>
      <text:p text:style-name="First_20_paragraph">12.09.2024</text:p>
      <text:h text:style-name="Heading_20_2" text:outline-level="2"><text:bookmark-start text:name="открыт-пешеходный-переход-под-каспийской-улицей-и-путями-второго-московского-центрального-диаметра-мцд-2-в-районе-царицыно-на-юге-столицы-сообщил-руководитель-департамента-строительства-москвы-рафик-загрутдинов."/>Открыт пешеходный переход под Каспийской улицей и путями второго Московского центрального диаметра (МЦД-2) в районе Царицыно на юге столицы, сообщил руководитель Департамента строительства Москвы Рафик Загрутдинов.<text:bookmark-end text:name="открыт-пешеходный-переход-под-каспийской-улицей-и-путями-второго-московского-центрального-диаметра-мцд-2-в-районе-царицыно-на-юге-столицы-сообщил-руководитель-департамента-строительства-москвы-рафик-загрутдинов."/></text:h>
      <text:p text:style-name="First_20_paragraph">По его словам, он связал жилую застройку с парком около Нижнего Царицынского пруда.</text:p>
      <text:p text:style-name="Text_20_body">«Город уделяет особое внимание безопасности его жителей. Для этого строят новые искусственные сооружения – например, пешеходные переходы под действующими направлениями Московских центральных диаметров. Новое сооружение обеспечит безопасный и комфортный проход для пешеходов под проезжей частью в районе перекрестка ул. Медиков с ул. Каспийская, а также через железнодорожные пути Курского направления Московской железной дороги», – сказал Рафик Загрутдинов.</text:p>
      <text:p text:style-name="Text_20_body">Он отметил, что тем самым жителям предоставлен дополнительный доступ к территории музея-заповедника «Царицыно» и зоне отдыха «Борисовские пруды.</text:p>
      <text:p text:style-name="Text_20_body">Длина подземного перехода – 100 м. Для удобства горожан смонтировано четыре лестницы и три лифта. В ходе благоустройства уложено 1,22 га газона, высажено 60 деревьев и свыше 1,6 тыс. кустарников.</text:p>
      <text:p text:style-name="Text_20_body"><text:line-break/></text:p>
      <text:p text:style-name="Text_20_body"><text:line-break/></text:p>
      <text:p text:style-name="Text_20_body">Адрес страницы: <text:a xlink:type="simple" xlink:href="http://udms.mos.ru/presscenter/news/detail/12562023.html" office:name=""><text:span text:style-name="Definition">http://udms.mos.ru/presscenter/news/detail/12562023.html</text:span></text:a></text:p>
      <text:p text:style-name="Text_20_body"><text:a xlink:type="simple" xlink:href="http://udms.mos.ru" office:name=""><text:span text:style-name="Definition">ГКУ города Москвы «Управление дорожно-мостового строительства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9-12T07:37:37Z</meta:creation-date>
    <dc:date>2024-09-12T07:37:37Z</dc:date>
  </office:meta>
</office:document-meta>
</file>