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</style:style>
  </office:automatic-styles>
  <office:body>
    <office:text>
      <text:h text:style-name="Heading_20_3" text:outline-level="3"><text:bookmark-start text:name="построена-новая-дорога-связка-между-алтуфьевским-и-дмитровским-шоссе-от-ул.-хачатуряна-до-ул.-дубнинская"/>Построена новая дорога-связка между Алтуфьевским и Дмитровским шоссе от ул. Хачатуряна до ул. Дубнинская<text:bookmark-end text:name="построена-новая-дорога-связка-между-алтуфьевским-и-дмитровским-шоссе-от-ул.-хачатуряна-до-ул.-дубнинская"/></text:h>
      <text:p text:style-name="First_20_paragraph">09.09.2024</text:p>
      <text:h text:style-name="Heading_20_2" text:outline-level="2"><text:bookmark-start text:name="section"/><text:bookmark-end text:name="section"/></text:h>
      <text:h text:style-name="Heading_20_2" text:outline-level="2"><text:bookmark-start text:name="завершен-еще-один-важный-дорожный-проект-построена-новая-связка-между-алтуфьевским-и-дмитровским-шоссе-от-ул.-хачатуряна-до-ул.-дубнинская-сообщил-мэр-москвы-сергей-собянин."/>Завершен еще один важный дорожный проект – построена новая связка между Алтуфьевским и Дмитровским шоссе от ул. Хачатуряна до ул. Дубнинская, сообщил мэр Москвы Сергей Собянин.<text:bookmark-end text:name="завершен-еще-один-важный-дорожный-проект-построена-новая-связка-между-алтуфьевским-и-дмитровским-шоссе-от-ул.-хачатуряна-до-ул.-дубнинская-сообщил-мэр-москвы-сергей-собянин."/></text:h>
      <text:p text:style-name="First_20_paragraph">«Она значительно улучшит дорожную ситуацию: автомобилистам Северного и Северо-Восточного округов больше не придется объезжать железнодорожные пути», – написал Сергей Собянин в своем телеграм-канале.<text:line-break/></text:p>
      <text:p text:style-name="Text_20_body">Мэр отметил, что здесь построили шестиполосную дорогу с двумя путепроводами на путях первого Московского центрального диаметра (МЦД-1).</text:p>
      <text:p text:style-name="Text_20_body">«Также запустят пассажирский транспорт, а путь автотранспорта между соседними районами сократится примерно в два раза», – пояснил Сергей Собянин.</text:p>
      <text:p text:style-name="Text_20_body">Глава города добавил, что в результате снизится нагрузка:</text:p>
      <text:list text:style-name="L1">
        <text:list-item>
          <text:p text:style-name="P1">в Сигнальном проезде – от Алтуфьевского до Дмитровского шоссе;</text:p>
        </text:list-item>
        <text:list-item>
          <text:p text:style-name="P1">на Череповецкой улице – от Алтуфьевского шоссе до Лианозовского проезда;</text:p>
        </text:list-item>
        <text:list-item>
          <text:p text:style-name="P1">на Северо-Западной хорде (СЗХ) – от ул. Гостиничная до Дмитровского шоссе;</text:p>
        </text:list-item>
        <text:list-item>
          <text:p text:style-name="P1">на Алтуфьевском шоссе – от ул. Хачатуряна до СЗХ.</text:p>
        </text:list-item>
      </text:list>
      <text:list text:style-name="L2">
</text:list>
      <text:p text:style-name="First_20_paragraph"><text:line-break/></text:p>
      <text:p text:style-name="Text_20_body">Адрес страницы: <text:a xlink:type="simple" xlink:href="http://udms.mos.ru/presscenter/news/detail/12556038.html" office:name=""><text:span text:style-name="Definition">http://udms.mos.ru/presscenter/news/detail/12556038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9T21:44:19Z</meta:creation-date>
    <dc:date>2025-03-19T21:44:19Z</dc:date>
  </office:meta>
</office:document-meta>
</file>