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построена-дорога-связка-между-мсд-и-симферопольским-шоссе"/>Собянин: построена дорога-связка между МСД и Симферопольским шоссе<text:bookmark-end text:name="собянин-построена-дорога-связка-между-мсд-и-симферопольским-шоссе"/></text:h>
      <text:p text:style-name="First_20_paragraph">09.09.2024</text:p>
      <text:h text:style-name="Heading_20_2" text:outline-level="2"><text:bookmark-start text:name="собянин-построена-дорога-связка-между-мсд-и-симферопольским-шоссе-1"/>Собянин: построена дорога-связка между МСД и Симферопольским шоссе<text:bookmark-end text:name="собянин-построена-дорога-связка-между-мсд-и-симферопольским-шоссе-1"/></text:h>
      <text:h text:style-name="Heading_20_2" text:outline-level="2"><text:bookmark-start text:name="section"/><text:bookmark-end text:name="section"/></text:h>
      <text:h text:style-name="Heading_20_2" text:outline-level="2"><text:bookmark-start text:name="завершено-строительство-дороги-связки-между-московским-скоростным-диаметром-мсд-и-симферопольским-шоссе-сообщил-мэр-столицы-сергей-собянин."/>Завершено строительство дороги-связки между Московским скоростным диаметром (МСД) и Симферопольским шоссе, сообщил мэр столицы Сергей Собянин.<text:bookmark-end text:name="завершено-строительство-дороги-связки-между-московским-скоростным-диаметром-мсд-и-симферопольским-шоссе-сообщил-мэр-столицы-сергей-собянин."/></text:h>
      <text:h text:style-name="Heading_20_2" text:outline-level="2"><text:bookmark-start text:name="section-1"/><text:bookmark-end text:name="section-1"/></text:h>
      <text:p text:style-name="First_20_paragraph">«Сегодня открыли участок длиной 4,4 км. Тем самым завершаем формирование МСД на юге столицы за пределами МКАД. Автомобилисты получили прямой выезд с МСД в сторону области, бессветофорная магистраль идет параллельно путям МЦД-2», – написал Сергей Собянин в своем телеграм-канале </text:p>
      <text:p text:style-name="Text_20_body">«Движение по основному ходу Московского скоростного диаметра запустили в сентябре прошлого года. Сегодня это одна из самых востребованных магистралей в городе, время в пути по некоторым направлениям сократилось на 25-50%», – заключил мэр. </text:p>
      <text:p text:style-name="Text_20_body">Мэр подчеркнул, что теперь проще стало добираться в районы Бирюлёво Западное, Бирюлёво Восточное, Чертаново Южное, Чертаново Центральное, а также в подмосковное поселение Булатниковское.<text:line-break/></text:p>
      <text:p text:style-name="Text_20_body">«Тоннель под МКАД строили закрытым способом – без прекращения движения. Не останавливали его и на прилегающей МЦД-2», – пояснил Сергей Собянин.</text:p>
      <text:p text:style-name="Text_20_body">Он отметил, что следующим шагом будет соединение МСД с трассой Солнцево — Бутово — Варшавское шоссе: в ближайшее время планируется завершить один из участков длиной порядка 1,5 к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555885.html" office:name=""><text:span text:style-name="Definition">http://udms.mos.ru/presscenter/news/detail/1255588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9T10:27:48Z</meta:creation-date>
    <dc:date>2024-09-09T10:27:48Z</dc:date>
  </office:meta>
</office:document-meta>
</file>