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в-москве-открылась-станция-метро-потапово"/>Собянин: в Москве открылась станция метро «Потапово»<text:bookmark-end text:name="собянин-в-москве-открылась-станция-метро-потапово"/></text:h>
      <text:p text:style-name="First_20_paragraph">09.09.2024</text:p>
      <text:h text:style-name="Heading_20_1" text:outline-level="1"><text:bookmark-start text:name="собянин-в-москве-открылась-станция-метро-потапово-1"/>Собянин: в Москве открылась станция метро «Потапово»<text:bookmark-end text:name="собянин-в-москве-открылась-станция-метро-потапово-1"/></text:h>
      <text:h text:style-name="Heading_20_2" text:outline-level="2"><text:bookmark-start text:name="section"/><text:bookmark-end text:name="section"/></text:h>
      <text:h text:style-name="Heading_20_2" text:outline-level="2"><text:bookmark-start text:name="открылась-новая-станция-метро-потапово-сокольнической-линии-сообщил-мэр-москвы-сергей-собянин."/>Открылась новая станция метро – «Потапово» Сокольнической линии, сообщил мэр Москвы Сергей Собянин.<text:bookmark-end text:name="открылась-новая-станция-метро-потапово-сокольнической-линии-сообщил-мэр-москвы-сергей-собянин."/></text:h>
      <text:p text:style-name="First_20_paragraph">«Это первая отапливаемая наземная станция города. Она расположена в створе <text:a xlink:type="simple" xlink:href="https://stroi.mos.ru/road/trunk" office:name=""><text:span text:style-name="Definition">дорожной магистрали</text:span></text:a> <text:a xlink:type="simple" xlink:href="https://stroi.mos.ru/road/trunk/34" office:name=""><text:span text:style-name="Definition">Солнцево — Бутово — Варшавское шоссе</text:span></text:a>, недалеко от пересечения с улицей Александры Монаховой», – написал Сергей Собянин в своем <text:a xlink:type="simple" xlink:href="https://t.me/mos_sobyanin" office:name=""><text:span text:style-name="Definition">телеграм-канале</text:span></text:a>.<text:line-break/></text:p>
      <text:p text:style-name="Text_20_body">Мэр отметил, что до станции «Проспект Вернадского» Большой кольцевой линии метро, к примеру, теперь можно доехать в 2,5 раза быстрее. Также снизится нагрузка на станции <text:a xlink:type="simple" xlink:href="https://stroi.mos.ru/metro" office:name=""><text:span text:style-name="Definition">метро</text:span></text:a> «Бунинская аллея», «Новомосковская», «Тёплый Стан» и на прилегающие дороги.</text:p>
      <text:p text:style-name="Text_20_body">«Последнее десятилетие стало временем второго рождения Сокольнической линии. Если до 2014 года она насчитывала всего 19 станций, то теперь в ее составе действует уже 27», – пояснил Сергей Собянин.</text:p>
      <text:p text:style-name="Text_20_body">Глава города подчеркнул, что продление красной ветки на новые территории города стало одним из важнейших проектов московской программы метростроения.</text:p>
      <text:p text:style-name="Text_20_body">«В ближайших планах – ввод в эксплуатацию электродепо «Столбово», благодаря которому интенсивность движения поездов на южном радиусе линии может быть увеличена в два раза», – заключил мэр.</text:p>
      <text:p text:style-name="Text_20_body"><text:line-break/></text:p>
      <text:p text:style-name="Text_20_body"><text:a xlink:type="simple" xlink:href="https://stroi.mos.ru/uploads/cache/infographics_full/infographics/0002/81/c5ff8e61c763f0109ca4b34cf972643742cc61b0.jpeg" office:name=""><text:span text:style-name="Definition"/></text:a></text:p>
      <text:p text:style-name="Text_20_body"><text:line-break/></text:p>
      <text:p text:style-name="Text_20_body">Адрес страницы: <text:a xlink:type="simple" xlink:href="http://udms.mos.ru/presscenter/news/detail/12555883.html" office:name=""><text:span text:style-name="Definition">http://udms.mos.ru/presscenter/news/detail/12555883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2T23:38:00Z</meta:creation-date>
    <dc:date>2024-12-12T23:38:00Z</dc:date>
  </office:meta>
</office:document-meta>
</file>