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ткрыто-движение-на-участке-от-большой-филёвской-улицы-до-ттк"/>Собянин: открыто движение на участке от Большой Филёвской улицы до ТТК<text:bookmark-end text:name="собянин-открыто-движение-на-участке-от-большой-филёвской-улицы-до-ттк"/></text:h>
      <text:p text:style-name="First_20_paragraph">09.09.2024</text:p>
      <text:h text:style-name="Heading_20_1" text:outline-level="1"><text:bookmark-start text:name="собянин-открыто-движение-на-участке-от-большой-филёвской-улицы-до-ттк-1"/>Собянин: открыто движение на участке от Большой Филёвской улицы до ТТК<text:bookmark-end text:name="собянин-открыто-движение-на-участке-от-большой-филёвской-улицы-до-ттк-1"/></text:h>
      <text:h text:style-name="Heading_20_2" text:outline-level="2"><text:bookmark-start text:name="запущено-движение-на-участке-от-большой-филёвской-улицы-до-третьего-транспортного-кольца-сообщил-мэр-москвы-сергей-собянин."/>​Запущено движение на участке от Большой Филёвской улицы до Третьего транспортного кольца, сообщил мэр Москвы Сергей Собянин.<text:bookmark-end text:name="запущено-движение-на-участке-от-большой-филёвской-улицы-до-третьего-транспортного-кольца-сообщил-мэр-москвы-сергей-собянин."/></text:h>
      <text:p text:style-name="First_20_paragraph">Он отметил, что дорога длиной более 3 км идет вдоль набережной Москвы-реки и связывает новые жилые кварталы, транспортные и социальные объекты в районах Дорогомилово и Филёвский Парк.</text:p>
      <text:p text:style-name="Text_20_body"><text:line-break/><text:line-break/></text:p>
      <text:p text:style-name="Text_20_body">«До конца года достроим на участке два очистных сооружения и путепровод для комфортного съезда с ТТК и Проектируемого проезда №1033 к штаб-квартире Сбера. В сентябре также закончим реконструкцию Проектируемого проезда №2017 на участке от Большой Филёвской улицы до Новофилёвского проезда», – написал Сергей Собянин в своем телеграм-канале.<text:line-break/><text:line-break/></text:p>
      <text:p text:style-name="Text_20_body">Мэр пояснил, что обе дороги позволят комфортно добираться от ТТК до проспекта Багратиона и Национального космического центра, развивать жилые и промышленные зоны вдоль набережной Москвы-реки.</text:p>
      <text:p text:style-name="Text_20_body">04.09.24</text:p>
      <text:p text:style-name="Text_20_body"><text:line-break/></text:p>
      <text:p text:style-name="Text_20_body">Адрес страницы: <text:a xlink:type="simple" xlink:href="http://udms.mos.ru/presscenter/news/detail/12555854.html" office:name=""><text:span text:style-name="Definition">http://udms.mos.ru/presscenter/news/detail/1255585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1T22:03:28Z</meta:creation-date>
    <dc:date>2025-04-01T22:03:28Z</dc:date>
  </office:meta>
</office:document-meta>
</file>