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новый-путепровод-под-мцд-4-соединит-улицы-двинцев-и-складочную"/>Собянин: новый путепровод под МЦД-4 соединит улицы Двинцев и Складочную<text:bookmark-end text:name="собянин-новый-путепровод-под-мцд-4-соединит-улицы-двинцев-и-складочную"/></text:h>
      <text:p text:style-name="First_20_paragraph">09.09.2024</text:p>
      <text:h text:style-name="Heading_20_1" text:outline-level="1"><text:bookmark-start text:name="собянин-новый-путепровод-под-мцд-4-соединит-улицы-двинцев-и-складочную-1"/>Собянин: новый путепровод под МЦД-4 соединит улицы Двинцев и Складочную<text:bookmark-end text:name="собянин-новый-путепровод-под-мцд-4-соединит-улицы-двинцев-и-складочную-1"/></text:h>
      <text:h text:style-name="Heading_20_2" text:outline-level="2"><text:bookmark-start text:name="на-90-готов-путепровод-тоннельного-типа-который-соединит-улицы-складочную-и-двинцев-сообщил-мэр-москвы-сергей-собянин."/>На 90% готов путепровод тоннельного типа, который соединит улицы Складочную и Двинцев, сообщил мэр Москвы Сергей Собянин.<text:bookmark-end text:name="на-90-готов-путепровод-тоннельного-типа-который-соединит-улицы-складочную-и-двинцев-сообщил-мэр-москвы-сергей-собянин."/></text:h>
      <text:p text:style-name="First_20_paragraph">По его словам, сооружение пройдет под путями четвертого Московского центрального диаметра (МЦД-4), завершить его строительство планируется в 2025 году.</text:p>
      <text:p text:style-name="Text_20_body">«Это небольшой (длина – 400 метров), но значимый участок для развития Северо-Восточного округа. Сейчас на сооружении ведутся отделочные работы. Благодаря ему улучшится транспортное обслуживание районов Бутырский и Марьина Роща, где живут около 135 тысяч человек», – написал Сергей Собянин в своем телеграм-канале.<text:line-break/><text:line-break/></text:p>
      <text:p text:style-name="Text_20_body"><text:line-break/></text:p>
      <text:p text:style-name="Text_20_body">2 сент. 2024 г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555835.html" office:name=""><text:span text:style-name="Definition">http://udms.mos.ru/presscenter/news/detail/12555835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9T12:29:34Z</meta:creation-date>
    <dc:date>2025-03-19T12:29:34Z</dc:date>
  </office:meta>
</office:document-meta>
</file>