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частке-метро-новомосковская-потапово-проехал-тестовый-электропоезд"/>На участке метро «Новомосковская» – «Потапово» проехал тестовый электропоезд<text:bookmark-end text:name="на-участке-метро-новомосковская-потапово-проехал-тестовый-электропоезд"/></text:h>
      <text:p text:style-name="First_20_paragraph">09.09.2024</text:p>
      <text:h text:style-name="Heading_20_2" text:outline-level="2"><text:bookmark-start text:name="на-участке-метро-новомосковская-потапово-проехал-тестовый-электропоезд-1"/>На участке метро «Новомосковская» – «Потапово» проехал тестовый электропоезд<text:bookmark-end text:name="на-участке-метро-новомосковская-потапово-проехал-тестовый-электропоезд-1"/></text:h>
      <text:h text:style-name="Heading_20_2" text:outline-level="2"><text:bookmark-start text:name="section"/><text:bookmark-end text:name="section"/></text:h>
      <text:h text:style-name="Heading_20_2" text:outline-level="2"><text:bookmark-start text:name="первый-тестовый-электропоезд-проехал-по-новому-участку-сокольнической-линии-метро-от-станции-новомосковская-бывшая-коммунарка-до-потапово-сообщил-заместитель-мэра-москвы-по-вопросам-транспорта-максим-ликсутов."/>​Первый тестовый электропоезд проехал по новому участку Сокольнической линии метро от станции «Новомосковская» (бывшая «Коммунарка») до «Потапово», сообщил заместитель мэра Москвы по вопросам транспорта Максим Ликсутов.<text:bookmark-end text:name="первый-тестовый-электропоезд-проехал-по-новому-участку-сокольнической-линии-метро-от-станции-новомосковская-бывшая-коммунарка-до-потапово-сообщил-заместитель-мэра-москвы-по-вопросам-транспорта-максим-ликсутов."/></text:h>
      <text:p text:style-name="First_20_paragraph">«По поручению Сергея Собянина мы готовим к открытию новую станцию «Потапово», которая станет конечной на юге Сокольнической линии. Уже совсем скоро жители района Коммунарка смогут пользоваться еще одной станцией метро, расположенной рядом с их домом», – сказал Максим Ликсутов, передает портал mos.ru.<text:line-break/><text:line-break/></text:p>
      <text:p text:style-name="Text_20_body">Для тестирования новых участков используют специальные составы. Они позволяют гарантировать безопасность движения будущих поездок.</text:p>
      <text:p text:style-name="Text_20_body">Выехавший на участок поезд-лаборатория проверил состояние и готовность пути и рельсов, работу устройств автоматики движения составов, а также качество связи с диспетчером.</text:p>
      <text:p text:style-name="Text_20_body">Как отметил заместитель мэра Москвы по вопросам градостроительной политики и строительства Владимир Ефимов, станция «Потапово» построена по новой технологии — она станет первой отапливаемой наземной платформой столичного метрополитена.</text:p>
      <text:p text:style-name="Text_20_body"><text:line-break/></text:p>
      <text:p text:style-name="Text_20_body">«Для подачи теплого воздуха на крыше станции смонтированы четыре вентиляционные установки общей мощностью два мегаватта. Они обеспечат обогрев платформы и вестибюлей в холодное время года. Также на станции дополнительно утеплили вестибюли и использовали двойные стеклопакеты на путевых стенах для минимизации теплоотдачи», – добавил Владимир Ефимов.</text:p>
      <text:p text:style-name="Text_20_body">С открытием станции «Потапово» у жителей районов Коммунарка и Южное Бутово метро появится больше возможностей для передвижения по городу.<text:line-break/><text:line-break/></text:p>
      <text:p text:style-name="Text_20_body">30 авг. 2024 г.</text:p>
      <text:p text:style-name="Text_20_body"><text:line-break/></text:p>
      <text:p text:style-name="Text_20_body">Адрес страницы: <text:a xlink:type="simple" xlink:href="http://udms.mos.ru/presscenter/news/detail/12555829.html" office:name=""><text:span text:style-name="Definition">http://udms.mos.ru/presscenter/news/detail/12555829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9T10:28:05Z</meta:creation-date>
    <dc:date>2024-09-09T10:28:05Z</dc:date>
  </office:meta>
</office:document-meta>
</file>