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новый-автомобильный-мост-через-москву-реку-свяжет-три-района"/>Собянин: новый автомобильный мост через Москву-реку свяжет три района<text:bookmark-end text:name="собянин-новый-автомобильный-мост-через-москву-реку-свяжет-три-района"/></text:h>
      <text:p text:style-name="First_20_paragraph">09.09.2024</text:p>
      <text:h text:style-name="Heading_20_2" text:outline-level="2"><text:bookmark-start text:name="собянин-новый-автомобильный-мост-через-москву-реку-свяжет-три-района-1"/><text:span text:style-name="T1">Собянин: новый автомобильный мост через Москву-реку свяжет три района</text:span><text:bookmark-end text:name="собянин-новый-автомобильный-мост-через-москву-реку-свяжет-три-района-1"/></text:h>
      <text:p text:style-name="First_20_paragraph"><text:line-break/></text:p>
      <text:h text:style-name="Heading_20_2" text:outline-level="2"><text:bookmark-start text:name="новый-шестиполосный-автомобильный-мост-через-москву-реку-свяжет-сразу-три-района-филёвский-парк-пресненский-и-хорошёво-мнёвники-сообщил-мэр-столицы-сергей-собянин."/>Новый шестиполосный автомобильный мост через Москву-реку свяжет сразу три района: Филёвский Парк, Пресненский и Хорошёво-Мнёвники, сообщил мэр столицы Сергей Собянин.<text:bookmark-end text:name="новый-шестиполосный-автомобильный-мост-через-москву-реку-свяжет-сразу-три-района-филёвский-парк-пресненский-и-хорошёво-мнёвники-сообщил-мэр-столицы-сергей-собянин."/></text:h>
      <text:p text:style-name="First_20_paragraph">По его словам, сооружение обеспечит дополнительный выезд с территории с территории Национального космического центра на северо-запад города.</text:p>
      <text:p text:style-name="Text_20_body">«Мост возводят методом надвижки. Сейчас строители устанавливают опоры, ведут работы по сборке металлоконструкций арочного пролетного строения», – написал Сергей Собянин в своем телеграм-канале.</text:p>
      <text:p text:style-name="Text_20_body">Мэр уточнил, что открытие автомобильного моста намечено на 2025 год.<text:line-break/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555822.html" office:name=""><text:span text:style-name="Definition">http://udms.mos.ru/presscenter/news/detail/12555822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9T10:30:35Z</meta:creation-date>
    <dc:date>2024-09-09T10:30:35Z</dc:date>
  </office:meta>
</office:document-meta>
</file>