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автомобильный-мост-через-реку-битцу-готов-на-90"/>Собянин: автомобильный мост через реку Битцу готов на 90%<text:bookmark-end text:name="собянин-автомобильный-мост-через-реку-битцу-готов-на-90"/></text:h>
      <text:p text:style-name="First_20_paragraph">19.08.2024</text:p>
      <text:h text:style-name="Heading_20_2" text:outline-level="2"><text:bookmark-start text:name="section"/><text:line-break/><text:bookmark-end text:name="section"/></text:h>
      <text:h text:style-name="Heading_20_2" text:outline-level="2"><text:bookmark-start text:name="строительство-автомобильного-моста-через-реку-битцу-завершено-на-90-сообщил-мэр-москвы-сергей-собянин."/>​Строительство автомобильного моста через реку Битцу завершено на 90%, сообщил мэр Москвы Сергей Собянин.<text:bookmark-end text:name="строительство-автомобильного-моста-через-реку-битцу-завершено-на-90-сообщил-мэр-москвы-сергей-собянин."/></text:h>
      <text:p text:style-name="First_20_paragraph">«На мосту длиной 109 метров – по четыре полосы движения в каждом направлении. Сейчас идет установка парапета. Осталось сделать освещение, видеонаблюдение и автоматическую противогололедную систему», – написал Сергей Собянин в своем <text:a xlink:type="simple" xlink:href="https://t.me/mos_sobyanin" office:name=""><text:span text:style-name="Definition">телеграм-канале</text:span></text:a>.</text:p>
      <text:p text:style-name="Text_20_body">По его словам, этот мост станет ключевым элементом строящегося участка Московского скоростного диаметра. Он будет соединен с Симферопольским шоссе и трассой Солнцево – Бутово – Варшавское шоссе.</text:p>
      <text:p text:style-name="Text_20_body">«Новый участок завершит формирование МСД за пределами МКАД на юге города. Первый этап строительства планируем закончить к концу года», – уточнил Сергей Собянин.</text:p>
      <text:p text:style-name="Text_20_body">Ширина готового мостового сооружения составит 40 метр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24402.html" office:name=""><text:span text:style-name="Definition">http://udms.mos.ru/presscenter/news/detail/1252440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11:05:38Z</meta:creation-date>
    <dc:date>2024-08-19T11:05:38Z</dc:date>
  </office:meta>
</office:document-meta>
</file>