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</style:style>
  </office:automatic-styles>
  <office:body>
    <office:text>
      <text:h text:style-name="Heading_20_3" text:outline-level="3"><text:bookmark-start text:name="собянин-завершается-реконструкция-развязки-мкад-с-алтуфьевским-шоссе"/>Собянин: завершается реконструкция развязки МКАД с Алтуфьевским шоссе<text:bookmark-end text:name="собянин-завершается-реконструкция-развязки-мкад-с-алтуфьевским-шоссе"/></text:h>
      <text:p text:style-name="First_20_paragraph">19.08.2024</text:p>
      <text:h text:style-name="Heading_20_1" text:outline-level="1"><text:bookmark-start text:name="section"/><text:line-break/><text:bookmark-end text:name="section"/></text:h>
      <text:h text:style-name="Heading_20_1" text:outline-level="1"><text:bookmark-start text:name="собянин-завершается-реконструкция-развязки-мкад-с-алтуфьевским-шоссе-1"/>Собянин: завершается реконструкция развязки МКАД с Алтуфьевским шоссе<text:bookmark-end text:name="собянин-завершается-реконструкция-развязки-мкад-с-алтуфьевским-шоссе-1"/></text:h>
      <text:h text:style-name="Heading_20_2" text:outline-level="2"><text:bookmark-start text:name="заканчивается-реконструкция-алтуфьевской-развязки-на-мкад-сообщил-мэр-москвы-сергей-собянин."/>​Заканчивается реконструкция Алтуфьевской развязки на МКАД, сообщил мэр Москвы Сергей Собянин.<text:bookmark-end text:name="заканчивается-реконструкция-алтуфьевской-развязки-на-мкад-сообщил-мэр-москвы-сергей-собянин."/></text:h>
      <text:p text:style-name="First_20_paragraph">«Ее запуск – финальный этап масштабной модернизации Московской кольцевой автодороги, на которой с 2012 года обновили 21 развязку с общей протяженностью дорог свыше 180 км», – написал Сергей Собянин в своем <text:a xlink:type="simple" xlink:href="https://t.me/mos_sobyanin" office:name=""><text:span text:style-name="Definition">телеграм-канале</text:span></text:a>.<text:line-break/></text:p>
      <text:p text:style-name="Text_20_body">Мэр отметил, что Алтуфьевская развязка улучшит движение по северному участку МКАД, Алтуфьевскому и Липкинскому шоссе, разгрузит альтернативные маршруты объезда на прилегающих улицах. Станет проще добираться до районов Лианозово, Бибирево и подмосковных Мытищ.</text:p>
      <text:p text:style-name="Text_20_body">По его словам, на развязке расположатся:</text:p>
      <text:list text:style-name="L1">
        <text:list-item>
          <text:p text:style-name="P1">путепровод через МКАД – он обеспечит комфортное движение по прямому ходу Алтуфьевского шоссе;</text:p>
        </text:list-item>
        <text:list-item>
          <text:p text:style-name="P1">эстакада-съезд для удобного выезда с Алтуфьевского шоссе на МКАД в сторону Дмитровского шоссе.</text:p>
        </text:list-item>
      </text:list>
      <text:list text:style-name="L2">
</text:list>
      <text:p text:style-name="First_20_paragraph">«Также появятся участок основного хода магистрали в районе примыкания к МКАД, боковые проезды с обеих сторон МКАД, новый съезд с МКАД на Алтуфьевское шоссе в сторону центра. Все существующие съезды будут реконструированы, прилегающая территория благоустроена», – добавил Сергей Собянин.</text:p>
      <text:p text:style-name="Text_20_body">Глава города уточнил, что открыть обновленную Алтуфьевскую развязку планируется уже этой осенью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524287.html" office:name=""><text:span text:style-name="Definition">http://udms.mos.ru/presscenter/news/detail/12524287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9T12:39:23Z</meta:creation-date>
    <dc:date>2024-08-19T12:39:23Z</dc:date>
  </office:meta>
</office:document-meta>
</file>