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ергей-собянин-первых-пассажиров-станция-метро-потапово-примет-в-сентябре"/>Сергей Собянин: Первых пассажиров станция метро «Потапово» примет в сентябре<text:bookmark-end text:name="сергей-собянин-первых-пассажиров-станция-метро-потапово-примет-в-сентябре"/></text:h>
      <text:p text:style-name="First_20_paragraph">09.08.2024</text:p>
      <text:p text:style-name="Text_20_body"><text:line-break/></text:p>
      <text:p text:style-name="Text_20_body"><text:line-break/></text:p>
      <text:p text:style-name="Text_20_body">Открытие станции «Потапово» значительно улучшит транспортное обслуживание почти 170 тысяч жителей района Коммунарка, из которых 27 тысяч человек живут поблизости.</text:p>
      <text:p text:style-name="Text_20_body">Состоялся технический пуск участка Сокольнической линии Московского метрополитена от станции «Новомосковская» (бывшая «Коммунарка») до станции «Потапово».</text:p>
      <text:p text:style-name="Text_20_body">«В Москве закончено строительство еще одной станции — станции “Потапово”. Это конечная станция Сокольнической линии метро, которую за последние годы мы продлили практически на 70 процентов. Она пришла из старой Москвы в Новую Москву и сегодня дошла практически до Южного Бутова. В течение нескольких недель будут закончены пусконаладочные работы, и здесь появятся первые пассажиры. Станция значительно улучшит транспортную доступность Южного Бутова и Коммунарки», — отметил Сергей Собянин на техническом открытии станции.</text:p>
      <text:p text:style-name="Text_20_body">Мэр Москвы также поздравил строителей с наступающим профессиональным праздником.</text:p>
      <text:p text:style-name="Text_20_body">«Пользуясь случаем, поздравляю московских строителей с наступающим профессиональным праздником. Выражаю от имени москвичей благодарность за их подвижнический труд, за возведение новых станций метро, дорог, школ, детских садов, прекрасных домов, за строительство нашего любимого города. С наступающим праздником!» — сказал Сергей Собянин.</text:p>
      <text:p text:style-name="Text_20_body"><text:line-break/></text:p>
      <text:h text:style-name="Heading_20_2" text:outline-level="2"><text:bookmark-start text:name="станция-метро-потапово"/>Станция метро «Потапово»<text:bookmark-end text:name="станция-метро-потапово"/></text:h>
      <text:p text:style-name="First_20_paragraph">Развитие юго-западного радиуса Сокольнической линии метро стало одним из важнейших проектов метростроения, реализованных в Москве за последние годы. С 1963-го ее конечной станцией была «Юго-Западная». Через 51 год, в декабре 2014-го, линию продлили до «Тропарева», в 2016-м — до «Румянцева» и «Саларьева», а в 2019-м — в Коммунарку (станции «Филатов Луг», «Прокшино», «Ольховая» и «Новомосковская»). В результате красная ветка стала главной транспортной артерией бурно развивающихся новых территорий Москвы.</text:p>
      <text:p text:style-name="Text_20_body">Решение о строительстве конечной станции «Потапово» Сергей Собянин принял вскоре после открытия «Новомосковской». До открытия станции для пассажиров осталось несколько недель.</text:p>
      <text:p text:style-name="Text_20_body">«Метро построено. Остались пусконаладочные работы, много отделочных работ довести до ума. Я думаю, в сентябре станция уже будет запущена, по Сокольнической линии метро можно будет двигаться в центр города. Ну и, к новому году будет достроена Троицкая ветка метро, которая придет тоже в Коммунарку, и станция “Новомосковская” на одном перегоне отсюда, на Сокольнической линии. Две линии метро придут в эту точку», — отметил Сергей Собянин во время общения с жителями.</text:p>
      <text:p text:style-name="Text_20_body">Новая станция расположена рядом с дорожной магистралью Солнцево — Бутово — Варшавское шоссе, недалеко от пересечения с улицей Александры Монаховой. Название «Потапово» выбрали жители столицы — свыше 193 тысяч человек участвовали в голосовании проекта «Активный гражданин».</text:p>
      <text:p text:style-name="Text_20_body">Строительство началось в 2021 году. Перегон «Новомосковская» — «Потапово» длиной 2,1 километра в основном проходит по поверхности. Подземная часть — участок за станцией «Новомосковская» и оборотные тупики — сооружалась открытым способом. Рядом со станцией расположится электродепо для поездов Сокольнической линии — его строительство сейчас завершается.</text:p>
      <text:p text:style-name="Text_20_body">«Потапово» станет первой отапливаемой наземной станцией Московского метрополитена. Для подачи подогретого воздуха на ней установят специальное вентиляционное оборудование. Минимизировать потери тепла помогут дополнительная термоизоляция вестибюлей и установка двойных стеклопакетов на путевых стенах.</text:p>
      <text:p text:style-name="Text_20_body">В основу архитектурно-художественной концепции новой станции положен образ ТиНАО — молодых, динамичных и устремленных в будущее округов Москвы. Имеющее пластичную форму здание словно поднимается в сторону строящегося города. Благодаря панорамному остеклению фасадов днем на станции будет много света, а в темное время суток яркое освещение снаружи и изнутри сделает ее визуальной доминантой местности.</text:p>
      <text:p text:style-name="Text_20_body">Сейчас основные работы по строительству станции завершены. Специалисты ведут финишные архитектурно-отделочные работы, монтаж и наладку инженерного оборудования.</text:p>
      <text:p text:style-name="Text_20_body">Открытие станции «Потапово» значительно улучшит транспортное обслуживание почти 170 тысяч жителей района Коммунарка, из которых 27 тысяч человек живут рядом со станцией.</text:p>
      <text:p text:style-name="Text_20_body">Кроме того, пользоваться новой станцией будут жители расположенных рядом кварталов Южного Бутова и Щербинки. Продолжительность поездок по многим маршрутам сократится до 40 минут в день. Например, до станции «Проспект Вернадского» Большой кольцевой линии можно будет добраться почти в два раза быстрее — за 30 минут вместо 50.</text:p>
      <text:p text:style-name="Text_20_body">Появление альтернативных маршрутов снизит нагрузку на станции метро «Бунинская аллея» — до 25 процентов, «Новомосковская» — до 15 процентов, «Теплый Стан» — до 10 процентов. За счет сокращения интенсивности движения наземного транспорта улучшится экологическая обстановка в Коммунарке.</text:p>
      <text:p text:style-name="Text_20_body">По прогнозам, пассажиропоток станции составит около 19,5 тысячи человек в сутки, к 2030 году, как ожидается, он вырастет более чем до 27 тысяч человек.</text:p>
      <text:p text:style-name="Text_20_body">Открытие станции «Потапово» завершает формирование Сокольнической линии метро. Если до 2014 года на ней было 19 станций, то теперь в ее составе будет действовать 27 станций.</text:p>
      <text:p text:style-name="Text_20_body"><text:line-break/></text:p>
      <text:p text:style-name="Text_20_body"><text:line-break/></text:p>
      <text:p text:style-name="Text_20_body">Адрес страницы: <text:a xlink:type="simple" xlink:href="http://udms.mos.ru/presscenter/news/detail/12513866.html" office:name=""><text:span text:style-name="Definition">http://udms.mos.ru/presscenter/news/detail/12513866.html</text:span></text:a></text:p>
      <text:p text:style-name="Text_20_body"><text:a xlink:type="simple" xlink:href="http://udms.mos.ru" office:name=""><text:span text:style-name="Definition">ГКУ города Москвы «Управление дорожно-мостового строительства»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8-14T01:20:26Z</meta:creation-date>
    <dc:date>2024-08-14T01:20:26Z</dc:date>
  </office:meta>
</office:document-meta>
</file>