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алось-3-дня-чтобы-принять-участие-в-проекте-марафон-благодарностей"/>Осталось 3 дня, чтобы принять участие в проекте «Марафон благодарностей»<text:bookmark-end text:name="осталось-3-дня-чтобы-принять-участие-в-проекте-марафон-благодарностей"/></text:h>
      <text:p text:style-name="First_20_paragraph">29.07.2024</text:p>
      <text:h text:style-name="Heading_20_2" text:outline-level="2"><text:bookmark-start text:name="осталось-3-дня-чтобы-принять-участие-в-проекте-марафон-благодарностей-1"/><text:line-break/>Осталось 3 дня, чтобы принять участие в проекте «Марафон благодарностей»<text:bookmark-end text:name="осталось-3-дня-чтобы-принять-участие-в-проекте-марафон-благодарностей-1"/></text:h>
      <text:p text:style-name="First_20_paragraph">Мы знаем, как важно говорить друг другу спасибо за совместные проекты, помощь в задачах, инициативность и просто любовь к своему делу. Мы благодарим вас за вовлеченность и неравнодушие к будущему столицы и приглашаем на Марафон благодарностей — в нем вы можете передать теплые слова всем своим коллегам — тем, с кем каждый день создаете лучший город Земли.</text:p>
      <text:p text:style-name="Text_20_body">Специально для ваших благодарностей мы сделали удобный конструктор электронных открыток, нарисовали яркие карточки и подобрали теплые слова — вам осталось только собрать свою и послать адресату!</text:p>
      <text:p text:style-name="Text_20_body">Для участия в Марафоне благодарностей мы приглашаем всех сотрудников Правительства Москвы — наших коллег из столичных органов власти и подведомственных организаций: тех, кто делает наш город лучше каждый день!</text:p>
      <text:p text:style-name="Text_20_body">В течение месяца вы можете отправлять неограниченное количество благодарностей своим коллегам.</text:p>
      <text:p text:style-name="Text_20_body">Отправляйте яркие открытки до 1 августа на сайте moigorod.mos.ru, и ваши коллеги получат открытки-благодарности по электронной почте, а также смогут найти себя в общей ленте благодарностей.</text:p>
      <text:p text:style-name="Text_20_body"><text:span text:style-name="T1">Если у вас есть команда, расскажите своим коллегам, что они тоже могут участвовать в проекте «Марафон благодарностей».</text:span></text:p>
      <text:p text:style-name="Text_20_body">Этот проект — возможность сказать спасибо коллегам, работающим в любой организации контура Правительства Москвы, помочь повысить мотивацию и увидеть ценность своей работы, а также выразить свою признательность руководителям.</text:p>
      <text:p text:style-name="Text_20_body"><text:span text:style-name="T1">Три шага — и ваши коллеги получат открытку-благодарность от вас:</text:span></text:p>
      <text:p text:style-name="Text_20_body">1. Перейдите по ссылке на сайт проекта: <text:a xlink:type="simple" xlink:href="http://moigorod.mos.ru/" office:name=""><text:span text:style-name="Definition">http://moigorod.mos.ru</text:span></text:a>.</text:p>
      <text:p text:style-name="Text_20_body">2. Создайте открытку и введите информацию о себе и получателе.</text:p>
      <text:p text:style-name="Text_20_body">3. Дождитесь согласования открытки модератором. Открытка будет направлена вам и получателю, а также попадет в общую ленту благодарностей.</text:p>
      <text:p text:style-name="Horizontal_20_Line"/>
      <text:p text:style-name="First_20_paragraph">Среди участников проекта в финале будут разыграны брендированные подарки. Чем больше «спасибо» вы отправите коллегам, тем больше шансов стать одним из тех, кто получит приз.</text:p>
      <text:p text:style-name="Text_20_body"><text:line-break/></text:p>
      <text:p text:style-name="Text_20_body">Адрес страницы: <text:a xlink:type="simple" xlink:href="http://udms.mos.ru/presscenter/news/detail/12496242.html" office:name=""><text:span text:style-name="Definition">http://udms.mos.ru/presscenter/news/detail/1249624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9T20:08:28Z</meta:creation-date>
    <dc:date>2024-08-19T20:08:28Z</dc:date>
  </office:meta>
</office:document-meta>
</file>