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киноуроки-в-школах-россии-и-мира-презентовал-первый-профориентационный-фильм"/>Проект «Киноуроки в школах России и мира» презентовал первый профориентационный фильм<text:bookmark-end text:name="проект-киноуроки-в-школах-россии-и-мира-презентовал-первый-профориентационный-фильм"/></text:h>
      <text:p text:style-name="First_20_paragraph">15.07.2024</text:p>
      <text:p text:style-name="Text_20_body">Фильм «Город крылатого коня» создавался для старшеклассников и преследует цель популяризации среди молодежи профессий и специальностей, представители которых создают реальный продукт и остро востребованы в народном хозяйстве. В указанной киноленте речь идет о юноше, который решил посвятить свою жизнь сфере сварочного производства.</text:p>
      <text:p text:style-name="Text_20_body">По замыслу создателей фильм, среди прочего, раскрывает такое нравственное качество как идейность, которая является основой созидания и творчества в любой профессии.</text:p>
      <text:p text:style-name="Text_20_body">Главный герой, увлеченный своей деятельностью, демонстрирует зрителю, что сварщик - это не просто какой-то "работяга, паяющий непонятные конструкции", а в том числе и мастер, который способен создавать своеобразные произведения искусства, вызывающие у людей восторг и восхищение.</text:p>
      <text:p text:style-name="Text_20_body">Реализация общественного гуманитарного проекта "Киноуроки в школах России" началась в 2014 году.</text:p>
      <text:p text:style-name="Text_20_body"><text:line-break/></text:p>
      <text:p text:style-name="Text_20_body">Адрес страницы: <text:a xlink:type="simple" xlink:href="http://udms.mos.ru/presscenter/news/detail/12476913.html" office:name=""><text:span text:style-name="Definition">http://udms.mos.ru/presscenter/news/detail/12476913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5T06:50:05Z</meta:creation-date>
    <dc:date>2024-07-15T06:50:05Z</dc:date>
  </office:meta>
</office:document-meta>
</file>