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image/svg+xml" manifest:full-path="Pictures/1.svg" manifest:version="1.2"/>
  <manifest:file-entry manifest:media-type="image/svg+xml" manifest:full-path="Pictures/0.svg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открыл-новый-мост-между-стрелкой-острова-балчуг-и-крымской-набережной"/>Собянин открыл новый мост между стрелкой острова Балчуг и Крымской набережной<text:bookmark-end text:name="собянин-открыл-новый-мост-между-стрелкой-острова-балчуг-и-крымской-набережной"/></text:h>
      <text:p text:style-name="First_20_paragraph">11.07.2024</text:p>
      <text:p text:style-name="Text_20_body"><text:line-break/></text:p>
      <text:p text:style-name="Text_20_body">Новый мост длиной 58 метров и шириной восемь метров соединил стрелку острова Балчуг (Болотную набережную) с Крымской и Якиманской набережными.</text:p>
      <text:p text:style-name="Text_20_body"><text:line-break/></text:p>
      <text:p text:style-name="Text_20_body">Сергей Собянин открыл пешеходный мост через Водоотводный канал Москвы-реки, связывающий стрелку острова Балчуг и Крымскую набережную.</text:p>
      <text:p text:style-name="Text_20_body">«Мы соединили Балчуг с Крымской набережной. Крымская набережная несколько лет тому назад была такая депрессивная, я сколько там бывал, там никого не было: ни велосипедистов, ни пешеходов. Сейчас это одна из популярных набережных. Ну и возле ГЭС-2 тоже пространство было запущенное. Сейчас культурный центр, Дом культуры. Дальше мы продлим набережную, сделаем пешеходный переход до Балчуга от “Ударника”, и это будет единый пешеходный переход. Так что это будет одно из самых любимых общественных пространств, я надеюсь», — отметил Сергей Собянин.</text:p>
      <text:p text:style-name="Text_20_body">В планах города — построить девять пешеходных мостов через Москву-реку, Яузу и другие водные преграды. Из них три сооружения уже готовы, еще шесть находится в строительстве или проектировании.</text:p>
      <text:p text:style-name="Text_20_body">Строительство пешеходного моста через Водоотводный канал Москвы-реки было начато в марте 2023-го и завершено в июле 2024-го — примерно на полгода раньше контрактного срока. Работы финансировались за счет городского бюджета в рамках Адресной инвестиционной программы Москвы.</text:p>
      <text:p text:style-name="Text_20_body"><text:line-break/></text:p>
      <text:p text:style-name="Text_20_body">«Ускорить возведение моста позволила логистическая операция, которую мы провели в сентябре. Пролетное строение массой 235 тонн собрали в Подмосковье и за восемь часов доставили на барже к месту монтажа. Потом развернули поперек и установили на опоры. Таким образом, не пришлось перекрывать улицы и доставлять неудобств горожанам», — написал в <text:a xlink:type="simple" xlink:href="https://t.me/mos_sobyanin/11519" office:name=""><text:span text:style-name="Definition">своем телеграм-канале</text:span></text:a> Сергей Собянин.</text:p>
      <text:p text:style-name="Text_20_body"><text:line-break/></text:p>
      <text:p text:style-name="Text_20_body">Источник: телеграм-канал Сергея Собянина</text:p>
      <text:p text:style-name="Text_20_body">Новый мост длиной 58 метров и шириной восемь метров соединил стрелку острова Балчуг (Болотную набережную) с Крымской и Якиманской набережными.</text:p>
      <text:p text:style-name="Text_20_body">В результате остров Балчуг был включен в состав одного из самых живописных пешеходных маршрутов по набережным Москвы-реки. Он начинается на Воробьевых горах, проходит через Парк Горького и заканчивается у Дома культуры «ГЭС-2».</text:p>
      <text:p text:style-name="Text_20_body">С помощью пешеходного моста можно быстрее и проще дойти и к другим знаковым объектам острова Балчуг. Это, например, памятник Петру I, арт-пространство «Красный Октябрь», кинотеатр «Ударник», Дом на Набережной, Московский театр эстрады. Так, путь от парка искусств «Музеон» до арт-пространства «Красный Октябрь» теперь займет примерно на 10 минут меньше и будет значительно комфортнее.</text:p>
      <text:p text:style-name="Text_20_body">Строительство моста проводилось без приостановки движения речного транспорта и с сохранением удобных пешеходных проходов по набережным. Сложность работ была связана с необходимостью перекладки многоуровневой системы инженерных коммуникаций общей протяженностью 2,5 километра.</text:p>
      <text:p text:style-name="Text_20_body">Мост встроен в существующие укрепления берегов Водоотводного канала и гармонично вписан в сложившуюся застройку. Особое изящество и легкость сооружению придает его форма в виде изогнутой металлической балки.</text:p>
      <text:p text:style-name="Text_20_body">Интересной особенностью конструкции является установка ребра жесткости снаружи по центру. Это позволило разделить встречные потоки пешеходов и одновременно создать скамейку длиной 36 метров для желающих отдохнуть, пообщаться и полюбоваться живописным видом с моста.</text:p>
      <text:p text:style-name="Text_20_body">Сходы на Болотную, Крымскую и Якиманскую набережные организованы с помощью пандусов, а также небольшой лестницы в сторону 3-го Голутвинского переулка.</text:p>
      <text:section text:name="player-container-e35bd92d-267f-4c49-9644-d8853f538256">
        <text:p text:style-name="Text_20_body"><draw:frame draw:name="img1" svg:width="100.0pt" svg:height="100.0pt"><draw:image xlink:href="Pictures/0.svg" xlink:type="simple" xlink:show="embed" xlink:actuate="onLoad"/></draw:frame><draw:frame draw:name="img2" svg:width="100.0pt" svg:height="100.0pt"><draw:image xlink:href="Pictures/1.svg" xlink:type="simple" xlink:show="embed" xlink:actuate="onLoad"/></draw:frame></text:p>
      </text:section>
      <text:p text:style-name="Text_20_body"><text:line-break/></text:p>
      <text:p text:style-name="Text_20_body">Адрес страницы: <text:a xlink:type="simple" xlink:href="http://udms.mos.ru/presscenter/news/detail/12474514.html" office:name=""><text:span text:style-name="Definition">http://udms.mos.ru/presscenter/news/detail/1247451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14:33:43Z</meta:creation-date>
    <dc:date>2024-07-11T14:33:43Z</dc:date>
  </office:meta>
</office:document-meta>
</file>