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</style:style>
    <style:style style:name="P2" style:family="paragraph" style:parent-style-name="Text_20_body" style:list-style-name="L2">
    </style:style>
  </office:automatic-styles>
  <office:body>
    <office:text>
      <text:h text:style-name="Heading_20_3" text:outline-level="3"><text:bookmark-start text:name="собянин-семь-пешеходных-мостов-построят-в-москве-до-2026-года"/>Собянин: семь пешеходных мостов построят в Москве до 2026 года<text:bookmark-end text:name="собянин-семь-пешеходных-мостов-построят-в-москве-до-2026-года"/></text:h>
      <text:p text:style-name="First_20_paragraph">13.06.2024</text:p>
      <text:h text:style-name="Heading_20_2" text:outline-level="2"><text:bookmark-start text:name="еще-семь-пешеходных-мостов-появится-в-столице-до-2026-года-сообщил-мэр-москвы-сергей-собянин."/> Еще семь пешеходных мостов появится в столице до 2026 года, сообщил мэр Москвы Сергей Собянин.<text:bookmark-end text:name="еще-семь-пешеходных-мостов-появится-в-столице-до-2026-года-сообщил-мэр-москвы-сергей-собянин."/></text:h>
      <text:h text:style-name="Heading_20_2" text:outline-level="2"><text:bookmark-start text:name="section"/><text:bookmark-end text:name="section"/></text:h>
      <text:h text:style-name="Heading_20_2" text:outline-level="2"><text:bookmark-start text:name="section-1"/><text:line-break/><text:bookmark-end text:name="section-1"/></text:h>
      <text:p text:style-name="First_20_paragraph"> В своем телеграм-канале он написал, что сейчас строятся следующие мостовые сооружения: <text:line-break/></text:p>
      <text:p text:style-name="Text_20_body">- через Водоотводный канал Москвы-реки — сооружение станет частью единого туристического маршрута от Парка Горькогo к Балчугу и «ГЭС-2»;<text:line-break/>-через реку Яузу вблизи МГТУ им. Н.Э. Баумана – будет удобно передвигаться между учебными корпусами вуза пешком или на велосипеде;<text:line-break/>-через Нагатинский затон – он соединит жилые кварталы в районе улиц Речников и Судостроительной со станцией «Нагатинский Затон» Большой кольцевой линии метро.</text:p>
      <text:p text:style-name="Text_20_body"> </text:p>
      <text:list text:style-name="L1">
</text:list>
      <text:p text:style-name="First_20_paragraph"><text:line-break/>«Кроме того, четыре объекта проектируются. Два из них построят в рамках благоустройства набережной Марка Шагала и затона Новинки. Также будут возведены мосты через Москву-реку на Островной улице и в сторону парка «Фили», – отметил Сергей Собянин. </text:p>
      <text:p text:style-name="Text_20_body"><text:line-break/></text:p>
      <text:p text:style-name="Text_20_body">Источник: <text:a xlink:type="simple" xlink:href="https://stroi.mos.ru/news/sobianin-siem-pieshiekhodnykh-mostov-postroiat-v-moskvie-do-2026-ghoda" office:name=""><text:span text:style-name="Definition">stroi.mos.ru</text:span></text:a></text:p>
      <text:list text:style-name="L2">
</text:list>
      <text:p text:style-name="First_20_paragraph"><text:line-break/></text:p>
      <text:p text:style-name="Text_20_body">Адрес страницы: <text:a xlink:type="simple" xlink:href="http://udms.mos.ru/presscenter/news/detail/12419511.html" office:name=""><text:span text:style-name="Definition">http://udms.mos.ru/presscenter/news/detail/12419511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17T14:56:25Z</meta:creation-date>
    <dc:date>2024-06-17T14:56:25Z</dc:date>
  </office:meta>
</office:document-meta>
</file>