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вебинар-новые-документы-по-специальной-оценки-условий-труда-соут"/>Онлайн-вебинар «Новые документы по специальной оценки условий труда СОУТ»<text:bookmark-end text:name="онлайн-вебинар-новые-документы-по-специальной-оценки-условий-труда-соут"/></text:h>
      <text:p text:style-name="First_20_paragraph">29.05.2024</text:p>
      <text:p text:style-name="Text_20_body">3 июня 2024 г. в 10:00 (по мск) </text:p>
      <text:p text:style-name="Text_20_body">пройдёт бесплатный онлайн-вебинар на тему «Новые документы по специальной оценке условий труда СОУТ»<text:line-break/><text:line-break/>На вебинаре вы узнаете  об изменении законодательства о специальной оценке условий труда, коснувшиеся порядка проведения специальной оценки условий труда (новой методики по СОУТ), основные отличия, особенности применения положений новой методики проведения специальной оценки условий труда.</text:p>
      <text:p text:style-name="Text_20_body">Спикер: Марков Михаил Сергеевич, генеральный директор ООО «ПРОММАШ ТЕСТ»<text:line-break/><text:line-break/>Подключайтесь к вебинару по ссылке: <text:a xlink:type="simple" xlink:href="http://training.vcot.info/" office:name=""><text:span text:style-name="Definition">http://training.vcot.info</text:span></text:a></text:p>
      <text:p text:style-name="Text_20_body"><text:line-break/></text:p>
      <text:p text:style-name="Text_20_body">Адрес страницы: <text:a xlink:type="simple" xlink:href="http://udms.mos.ru/presscenter/news/detail/12395361.html" office:name=""><text:span text:style-name="Definition">http://udms.mos.ru/presscenter/news/detail/1239536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9T16:31:49Z</meta:creation-date>
    <dc:date>2024-05-29T16:31:49Z</dc:date>
  </office:meta>
</office:document-meta>
</file>