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исоединяйтесь-к-молодежному-совету-дс-по"/>Присоединяйтесь к молодежному совету ДС-ПО<text:bookmark-end text:name="присоединяйтесь-к-молодежному-совету-дс-по"/></text:h>
      <text:p text:style-name="First_20_paragraph">08.05.2024</text:p>
      <text:p text:style-name="Text_20_body"><text:line-break/></text:p>
      <text:p text:style-name="Text_20_body"><text:line-break/></text:p>
      <text:h text:style-name="Heading_20_2" text:outline-level="2"><text:bookmark-start text:name="присоединяйтесь-к-молодежному-совету-департамента-строительства"/><text:span text:style-name="T1">Присоединяйтесь к молодежному совету Департамента строительства</text:span><text:bookmark-end text:name="присоединяйтесь-к-молодежному-совету-департамента-строительства"/></text:h>
      <text:p text:style-name="First_20_paragraph"><text:line-break/></text:p>
      <text:p text:style-name="Text_20_body">Адрес страницы: <text:a xlink:type="simple" xlink:href="http://udms.mos.ru/presscenter/news/detail/12361369.html" office:name=""><text:span text:style-name="Definition">http://udms.mos.ru/presscenter/news/detail/12361369.html</text:span></text:a></text:p>
      <text:p text:style-name="Text_20_body"><text:a xlink:type="simple" xlink:href="http://udms.mos.ru" office:name=""><text:span text:style-name="Definition">ГКУ города Москвы «Управление дорожно-мостового строительств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5-09T07:32:51Z</meta:creation-date>
    <dc:date>2024-05-09T07:32:51Z</dc:date>
  </office:meta>
</office:document-meta>
</file>