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весенний-велофестиваль-и-велогонка-садовое-кольцо-пройдут-18-мая"/>Московский весенний велофестиваль и велогонка «Садовое кольцо» пройдут 18 мая<text:bookmark-end text:name="московский-весенний-велофестиваль-и-велогонка-садовое-кольцо-пройдут-18-мая"/></text:h>
      <text:p text:style-name="First_20_paragraph">24.04.2024</text:p>
      <text:h text:style-name="Heading_20_2" text:outline-level="2"><text:bookmark-start text:name="московский-весенний-велофестиваль-и-велогонка-садовое-кольцо-пройдут-18-мая."/>Московский весенний велофестиваль и велогонка «Садовое кольцо» пройдут 18 мая.<text:bookmark-end text:name="московский-весенний-велофестиваль-и-велогонка-садовое-кольцо-пройдут-18-мая."/></text:h>
      <text:p text:style-name="First_20_paragraph">Об этом во вторник, 23 апреля, сообщили в транспортном комплексе столицы.</text:p>
      <text:p text:style-name="Text_20_body">Проведение велофестиваля и велогонки запланировано с 07:00 до 17:00 по Садовому кольцу с зонами старта и финиша на Зубовской, Большой Пироговской улицах и проезде Девичьего Поля с возможным перекрытием движения на прилегающих улицах, а также на Садовом кольце в обозначенное время.</text:p>
      <text:p text:style-name="Text_20_body">В проекте «Активный гражданин» <text:a xlink:type="simple" xlink:href="https://vm.ru/news/1131070-gorozhane-vyberut-simvol-moskovskogo-velofestivalya-v-proekte-aktivnyj-grazhdanin" office:name=""><text:span text:style-name="Definition">стартовало голосование</text:span></text:a>, участники которого выберут новый талисман Московского велофестиваля. В дальнейшем новый символ будет провожать велосипедистов на старте и приветствовать на финише. Также его изображение будут наносить на подарки и сувениры. Ранее любой желающий мог прислать свой вариант талисмана через соцсети. Победителя, за которого проголосуют жители города, объявят 13 мая.</text:p>
      <text:p text:style-name="Text_20_body">Предполагается, что количество участников велофестиваля и велогонки будет более <text:span text:style-name="T1">50 тыс.</text:span> человек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339064.html" office:name=""><text:span text:style-name="Definition">http://udms.mos.ru/presscenter/news/detail/1233906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5T13:31:13Z</meta:creation-date>
    <dc:date>2024-04-25T13:31:13Z</dc:date>
  </office:meta>
</office:document-meta>
</file>