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а-регистрация-iv-всероссийского-конкурса-лидеры-строительной-отрасли"/>Открыта регистрация IV Всероссийского конкурса «Лидеры строительной отрасли»<text:bookmark-end text:name="открыта-регистрация-iv-всероссийского-конкурса-лидеры-строительной-отрасли"/></text:h>
      <text:p text:style-name="First_20_paragraph">24.04.2024</text:p>
      <text:p text:style-name="Text_20_body"><text:span text:style-name="T1">Открыта регистрация IV Всероссийского конкурса «Лидеры строительной отрасли»</text:span></text:p>
      <text:p text:style-name="Text_20_body">7 марта на площадке информационного агентства «ТАСС» прошла пресс-конференция официального старта регистрации участников IV Всероссийского конкурса управленцев «Лидеры строительной отрасли».</text:p>
      <text:p text:style-name="Text_20_body">В мероприятии приняли участие Первый заместитель Министра строительства и ЖКХ Минстроя России Александр Ломакин, Председатель организационного комитета Всероссийского конкурса управленцев «Лидеры строительной отрасли», Руководитель Всероссийского центра национальной строительной политики Александр Моор, Вице-Губернатор Волгоградской области Юрий Седов,</text:p>
      <text:p text:style-name="Text_20_body">Заместитель Председателя Правительства Ярославской области Денис Хохряков, Директор по персоналу и операционной эффективности АО «ДОМ РФ» Захар Малахов, а также представители оргкомитета Конкурса и партнеры.</text:p>
      <text:p text:style-name="Text_20_body">Первый заместитель министра строительства и ЖКХ Александр Ломакин в своей приветственной речи отметил, что конкурс стал важной составной частью работы по повышению компетенций и профессионализма специалистов.</text:p>
      <text:p text:style-name="Text_20_body">Конкурс «Лидеры строительной отрасли» направлен, в первую очередь на управленцев, на тех, кто уже сегодня создает, придумывает идеи и реализует их в жизни. Конкурс себя зарекомендовал, есть уже реальные результаты, реализованные идеи и проекты, - подчеркнул он.</text:p>
      <text:p text:style-name="Text_20_body">Также замглавы Минстроя сообщил, что в дальнейшем конкурс предполагается интегрировать в ежедневную практическую жизнь отрасли.</text:p>
      <text:p text:style-name="Text_20_body">«Думаю, что в следующем году этот конкурс приобретет какой-то новый формат. Эту работу мы ведем в том числе с площадкой «Россия – страна возможностей», - уточнил он.</text:p>
      <text:p text:style-name="Text_20_body">Председатель оргкомитета Конкурса Александр Моор рассказал о предстоящем сезоне Конкурса и его нововведениях.</text:p>
      <text:p text:style-name="Text_20_body">- «Регистрация на участие в первом этапе IV Всероссийского конкурса «Лидеры строительной отрасли» стартовала на сайте мероприятия. Она продлится до 1 июня 2024 год. Мы ждем людей инициативных, людей готовых и способных к развитию, саморазвитию прежде всего», - сказал он.</text:p>
      <text:p text:style-name="Text_20_body">Так, одной из тем этого сезона станут занятия с лучшими специалистами по применению и перспективам развития в строительстве искусственного интеллекта.</text:p>
      <text:p text:style-name="Text_20_body"><text:span text:style-name="T1">Конкурс пройдет в 4 этапа:</text:span></text:p>
      <text:p text:style-name="Text_20_body"><text:span text:style-name="T1">1.</text:span> Дистанционный этап <text:span text:style-name="T1">с 7 марта по 1 июня 2024 года</text:span>: Регистрация на официальном сайте Конкурса, заполнение анкеты.</text:p>
      <text:p text:style-name="Text_20_body"><text:span text:style-name="T1">2.</text:span> Дистанционный этап <text:span text:style-name="T1">с 15 мая по 15 июня 2024 года</text:span>: участники пройдут онлайн-тестирование управленческого потенциала, лидерских способностей, уровня профессиональных компетенций, запись видеоинтервью о целях участия в конкурсе.</text:p>
      <text:p text:style-name="Text_20_body"><text:span text:style-name="T1">3.</text:span> Дистанционный полуфинал <text:span text:style-name="T1">с 20 июня по 15 июля 2024 года</text:span>: участники проходят образовательные программы от ведущих министерств и ведомств, демонстрируют свои профессиональные навыки в формате социально- экономических игр.</text:p>
      <text:p text:style-name="Text_20_body"><text:span text:style-name="T1">4.</text:span> Очный Финал <text:span text:style-name="T1">с 8 по 11 августа 2024 года, в преддверии Дня Строителя</text:span>: в рамках финала наставники проведут семинары для участников конкурса, конкурсанты в составе проектных офисов будут решать бизнес или социальную задачу (кейсы), примут участие в отраслевых бизнес-играх. Презентуют и защищают проекты, разработанные в рамках полуфинала.</text:p>
      <text:p text:style-name="Text_20_body">Финалисты и победители конкурса войдут в кадровый резерв строительной отрасли. А проекты победителей - в стратегию развития отрасли.</text:p>
      <text:p text:style-name="Text_20_body">Для участия в Конкурсе необходимо зарегистрироваться на официальном сайте: www.stroyleaders.ru</text:p>
      <text:p text:style-name="Text_20_body"><text:line-break/></text:p>
      <text:p text:style-name="Text_20_body">Адрес страницы: <text:a xlink:type="simple" xlink:href="http://udms.mos.ru/presscenter/news/detail/12338471.html" office:name=""><text:span text:style-name="Definition">http://udms.mos.ru/presscenter/news/detail/1233847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4T12:52:35Z</meta:creation-date>
    <dc:date>2024-04-24T12:52:35Z</dc:date>
  </office:meta>
</office:document-meta>
</file>