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годный-городской-конкурс-лица-района"/>Ежегодный городской конкурс «Лица района»<text:bookmark-end text:name="ежегодный-городской-конкурс-лица-района"/></text:h>
      <text:p text:style-name="First_20_paragraph">18.04.2024</text:p>
      <text:p text:style-name="Text_20_body">В Москве стартовал ежегодный городской конкурс «Лица района». В этом году конкурс проводят уже в пятый раз. Мероприятие направлено на поддержку важных для города инициатив и практик, а также на формирование сообщества активных жителей Москвы. В рамках конкурса пройдет деловая программа, направленная на раскрытие профессионального и общественного потенциала участников. Подробности можно узнать тут: <text:a xlink:type="simple" xlink:href="https://лицарайона.москва" office:name=""><text:span text:style-name="Definition">https://лицарайона.москва</text:span></text:a></text:p>
      <text:p text:style-name="Text_20_body"><text:line-break/></text:p>
      <text:p text:style-name="Text_20_body">Адрес страницы: <text:a xlink:type="simple" xlink:href="http://udms.mos.ru/presscenter/news/detail/12323184.html" office:name=""><text:span text:style-name="Definition">http://udms.mos.ru/presscenter/news/detail/1232318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8T08:24:19Z</meta:creation-date>
    <dc:date>2024-04-18T08:24:19Z</dc:date>
  </office:meta>
</office:document-meta>
</file>