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цию-метро-бачуринская-отделают-ценными-породами-камня"/>Станцию метро «Бачуринская» отделают ценными породами камня<text:bookmark-end text:name="станцию-метро-бачуринская-отделают-ценными-породами-камня"/></text:h>
      <text:p text:style-name="First_20_paragraph">12.04.2024</text:p>
      <text:p text:style-name="Text_20_body"><text:line-break/></text:p>
      <text:h text:style-name="Heading_20_2" text:outline-level="2"><text:bookmark-start text:name="станцию-метро-бачуринская-отделают-ценными-породами-камня-1"/>Станцию метро «Бачуринская» отделают ценными породами камня<text:bookmark-end text:name="станцию-метро-бачуринская-отделают-ценными-породами-камня-1"/></text:h>
      <text:p text:style-name="First_20_paragraph"><text:line-break/></text:p>
      <text:p text:style-name="Text_20_body">Архитектурная отделка помещений станции «Бачуринская» Троицкой линии метро выполнена на 47%, сообщил заместитель мэра Москвы по вопросам градостроительной политики и строительства Андрей Бочкарёв.<text:line-break/><text:line-break/>«Сегодня уже завершили монтаж основных конструкций станции. На финальном этапе находится пусконаладка инженерных систем и декоративная отделка. Строительство станции планируется завершить уже в этом году», – сказал Андрей Бочкарёв.<text:line-break/><text:line-break/>Глава Стройкомплекса уточнил, что общая строительная готовность станции превышает 70%.<text:line-break/><text:line-break/></text:p>
      <text:p text:style-name="Text_20_body">«На объекте предусмотрен монтаж систем, обеспечивающих комфортное и безопасное пребывание пассажиров и сотрудников метрополитена, а также стабильную работу линии и станционного комплекса: системы электроснабжения, водоснабжения, водоотведения и канализации, отопление, вентиляция и кондиционирование, автоматика и телемеханика движения поездов, средства связи и система пожарной безопасности», – отметил руководитель Департамента строительства Москвы Рафик Загрутдинов.<text:line-break/><text:line-break/>По его словам, в отделке станции широко применяется алюминий, а также ценные породы камня.<text:line-break/><text:line-break/>Загрутдинов добавил, что площадь гранитного покрытия на станции «Бачуринская» превышает 4,6 тыс. кв. м, а вес составляет более 380 тонн. Для отделки полов и лестниц использовался мансуровский гранит, для цоколей колонн и путевых стен – карельский габбро-диабаз. Гранатовый амфиболит украсит стены, парапеты, цоколи вентиляционных киосков и павильонов.<text:line-break/><text:line-break/>Ранее мэр Москвы Сергей Собянин заявил, что работы по строительству «Бачуринской» Троицкой линии метро вышли на финишную прямую.<text:line-break/><text:line-break/>«Совсем скоро в поселении Сосенское откроется еще одна долгожданная станция метро», – заключил Сергей Собянин.</text:p>
      <text:p text:style-name="Text_20_body"><text:line-break/></text:p>
      <text:p text:style-name="Text_20_body">Адрес страницы: <text:a xlink:type="simple" xlink:href="http://udms.mos.ru/presscenter/news/detail/12310946.html" office:name=""><text:span text:style-name="Definition">http://udms.mos.ru/presscenter/news/detail/12310946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12T10:38:22Z</meta:creation-date>
    <dc:date>2024-04-12T10:38:22Z</dc:date>
  </office:meta>
</office:document-meta>
</file>