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грамма-долгосрочных-сбережений-новый-сберегательный-инструмент-для-граждан-россии."/>Программа долгосрочных сбережений — новый сберегательный инструмент для граждан России.<text:bookmark-end text:name="программа-долгосрочных-сбережений-новый-сберегательный-инструмент-для-граждан-россии."/></text:h>
      <text:p text:style-name="First_20_paragraph">10.04.2024</text:p>
      <text:h text:style-name="Heading_20_2" text:outline-level="2"><text:bookmark-start text:name="программа-долгосрочных-сбережений-новый-сберегательный-инструмент-для-граждан-россии.-1"/>Программа долгосрочных сбережений — новый сберегательный инструмент для граждан России.<text:bookmark-end text:name="программа-долгосрочных-сбережений-новый-сберегательный-инструмент-для-граждан-россии.-1"/></text:h>
      <text:p text:style-name="First_20_paragraph"><text:line-break/></text:p>
      <text:p text:style-name="Text_20_body">С 2024 года В России появился новый сберегательный инструмент — Программа долгосрочных сбережений (ПДС). Она позволяет гражданам в простой и удобной форме копить, чтобы получать дополнительный доход в будущем, или создать подушку безопасности на случай особых жизненных ситуаций.</text:p>
      <text:p text:style-name="Text_20_body"><text:line-break/></text:p>
      <text:p text:style-name="Text_20_body">Чтобы вступить в программу, нужно заключить специальный договор с негосударственным пенсионным фондом (НПФ). Гражданин сможет копить самостоятельно за счет собственных добровольных взносов, а также перевести в программу свои ранее сформированные пенсионные накопления. НПФ будет инвестировать эти средства в интересах своего клиента на принципах доходности и безубыточности.</text:p>
      <text:p text:style-name="Text_20_body"><text:line-break/></text:p>
      <text:p text:style-name="Text_20_body">Подробнее о программе читайте тут: https://vk.cc/cw525Q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304555.html" office:name=""><text:span text:style-name="Definition">http://udms.mos.ru/presscenter/news/detail/12304555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0T06:54:15Z</meta:creation-date>
    <dc:date>2024-04-10T06:54:15Z</dc:date>
  </office:meta>
</office:document-meta>
</file>