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жное-направление-мсд-соединят-с-симферопольским-и-варшавским-шоссе-в-этом-году"/>Южное направление МСД соединят с Симферопольским и Варшавским шоссе в этом году<text:bookmark-end text:name="южное-направление-мсд-соединят-с-симферопольским-и-варшавским-шоссе-в-этом-году"/></text:h>
      <text:p text:style-name="First_20_paragraph">09.04.2024</text:p>
      <text:h text:style-name="Heading_20_2" text:outline-level="2"><text:bookmark-start text:name="южное-направление-мсд-соединят-с-симферопольским-и-варшавским-шоссе-в-этом-году-1"/>Южное направление МСД соединят с Симферопольским и Варшавским шоссе в этом году<text:bookmark-end text:name="южное-направление-мсд-соединят-с-симферопольским-и-варшавским-шоссе-в-этом-году-1"/></text:h>
      <text:p text:style-name="First_20_paragraph"><text:line-break/>​Южное направление Московского скоростного диаметра (МСД) соединят с Симферопольским и Варшавским шоссе в конце этого года, сообщил мэр столицы Сергей Собянин при осмотре строительства трассы, связывающей МСД с магистралью Солнцево – Бутово – Варшавское шоссе.<text:line-break/><text:line-break/>«Формируем новый дорожный каркас на юге столице. Идет работа по соединению южного направления Московского скоростного диаметра. В этом году мы должны соединить Симферопольское и Варшавское шоссе с южным направлением МСД. В конце 2025 года планируем выйти на связку МСД с Калужским, Киевским и Минским шоссе. Таким образом, разгрузим МКАД и улучшим транспортную доступность для сотен жителей Москвы и области», – сказал Сергей Собянин.<text:line-break/><text:line-break/>Генеральный директор компании-подрядчика АО «МИСК» Фарит Хайдаров доложил мэру, что все работы ведутся круглосуточно, согласно графику.<text:line-break/><text:line-break/>«На сегодня трудится более 600 человек и 107 единиц техники. Я думаю, что мы все построим в отведенные сроки», – сказал Фарит Хайдаров.<text:line-break/><text:line-break/>Строительство ведется от 32-го километра МКАД до магистрали Солнцево – Бутово – Варшавское шоссе в районе Новобутовской улицы. Работы начались в июле 2019 года. Готовность объекта составляет 50%.<text:line-break/><text:line-break/>Длина бессветофорной магистрали составит 3,5 км по прямой, в каждом направлении будет организовано трех- и четырехполосное движение. По ходу предусмотрены съезды на федеральную трассу М-2 «Крым» (Симферопольское шоссе) и Варшавское шоссе.<text:line-break/><text:line-break/>Работы ведутся без приостановки движения автомобильного и железнодорожного транспорта, чтобы минимизировать неудобства пользователей МКАД и второго Московского центрального диаметра (МЦД-2).<text:line-break/><text:line-break/>После ввода дорожного участка снизится нагрузка на южный сектор МКАД и ряд крупных улиц города – Варшавское шоссе, Подольских Курсантов, Дорожная, Павла Фитина, Поляны и др.<text:line-break/><text:line-break/>По оценкам Центра организации дорожного движения, новая трасса позволит ликвидировать перепробеги до 2,5 км и сократить время проезда в среднем на 23 минуты, а также снизить уровень загрузки:<text:line-break/><text:line-break/>- на внутренней стороне МКАД от Липецкой улицы до Варшавского шоссе – на 5%;<text:line-break/>- на Варшавском шоссе от улицы Подольских Курсантов до МКАД – на 11%;<text:line-break/>- в Ступинском проезде от МСД до улицы Подольских Курсантов – на 15%;<text:line-break/>- на Россошанской улице от Дорожной улицы до Варшавского шоссе – на 19%;<text:line-break/>- на Липецкой улице от Проектируемого проезда № 5108 до МКАД – на 7%.<text:line-break/><text:line-break/></text:p>
      <text:p text:style-name="Text_20_body">Улучшится транспортная доступность районов Бирюлёво Западное, Южное Бутово, Северное Бутово, Чертаново Южное и подмосковного поселения Булатниковское, в которых проживает свыше 580 тыс. человек.<text:line-break/><text:line-break/>Чтобы снизить уровень шума, вдоль основного хода дороги установят защитные экраны общей длиной 2,4 км. Также здесь переустроят 80 км инженерных коммуникаций и построят три очистных сооружения.<text:line-break/><text:line-break/>Для пешеходов возведут два надземных перехода в районе жилого комплекса «Южная Битца» и ТЭЦ-26 в Востряковском проезде, д. 10, стр. 8 и два подземных – в районе подмосковного поселка Битца и ЖК «Бутово Парк 1А».<text:line-break/><text:line-break/>На прилегающей территории обустроят 32,4 га газонов, высадят свыше 52,3 тыс. деревьев и кустарников.<text:line-break/><text:line-break/>В ходе реализации проекта будет построено 12,2 км дорог, включая семь сооружений общей протяженностью более 3 км. В их числе:<text:line-break/><text:line-break/>- эстакада-съезд с внутренней стороны МКАД на МСД в сторону Симферопольского шоссе (1,1 км, две полосы движения в одном направлении);<text:line-break/>- две эстакады-съезда с МСД на Симферопольское шоссе в сторону области (1 км, две полосы движения в одном направлении), а также на Варшавское шоссе и дорогу Солнцево – Бутово – Варшавское шоссе (626 м, по три полосы движения в каждом направлении);<text:line-break/>- два тоннеля под МКАД и Симферопольским шоссе (231 м, по три полосы движения в каждом направлении);<text:line-break/>- мост через реку Битцу (109 м, по четыре полосы движения в каждом направлении);<text:line-break/>- эстакада в районе ЖК «Южная Битца» (35 м, по три полосы движения в каждом направлении).</text:p>
      <text:p text:style-name="Text_20_body"><text:line-break/></text:p>
      <text:p text:style-name="Text_20_body">На МСД будут организованы съезды с Симферопольского и Варшавского шоссе в сторону МКАД. Также водители смогут попасть на внешнюю сторону МКАД, трассу Солнцево –Бутово – Варшавское шоссе в сторону Калужского шоссе и на Варшавку в сторону области и Новобутовскую улицу со скоростного диаметра.<text:line-break/><text:line-break/>Движение по основному ходу Московского скоростного диаметра было открыто 9 сентября 2023 года. Ежедневно здесь проезжают порядка 400 тыс. машин. Магистраль входит в ТОП-3 самых популярных трасс города.<text:line-break/><text:line-break/>Благодаря МСД время на дорогу по некоторым направлениям сократилось на 25-50%. До 15% разгрузились участки Садового, Третьего транспортного кольца и МКАД.<text:line-break/></text:p>
      <text:p text:style-name="Text_20_body"><text:line-break/></text:p>
      <text:p text:style-name="Text_20_body">Адрес страницы: <text:a xlink:type="simple" xlink:href="http://udms.mos.ru/presscenter/news/detail/12303602.html" office:name=""><text:span text:style-name="Definition">http://udms.mos.ru/presscenter/news/detail/1230360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15:23:30Z</meta:creation-date>
    <dc:date>2024-04-09T15:23:30Z</dc:date>
  </office:meta>
</office:document-meta>
</file>