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станцию-метро-потапово-построят-до-конца-года"/>Собянин: станцию метро «Потапово» построят до конца года<text:bookmark-end text:name="собянин-станцию-метро-потапово-построят-до-конца-года"/></text:h>
      <text:p text:style-name="First_20_paragraph">09.04.2024</text:p>
      <text:h text:style-name="Heading_20_2" text:outline-level="2"><text:bookmark-start text:name="собянин-станцию-метро-потапово-построят-до-конца-года-1"/>Собянин: станцию метро «Потапово» построят до конца года<text:bookmark-end text:name="собянин-станцию-метро-потапово-построят-до-конца-года-1"/></text:h>
      <text:p text:style-name="First_20_paragraph"><text:line-break/>Строительство станции «Потапово» Сокольнической линии метро завершится до конца этого года, сообщил мэр Москвы Сергей Собянин.<text:line-break/><text:line-break/>«Сейчас идет монтаж металлоконструкций и облицовка фасада здания, большая часть которого будет сделана из стекла», – написал в своем телеграм-канале Сергей Собянин.<text:line-break/><text:line-break/>Он отметил, что объект возводят по новой технологии – это будет первая отапливаемая наземная станция в столичном метро.<text:line-break/><text:line-break/>«Потапово» станет 27-й станцией Сокольнической линии. С ее открытием многие жители поселения Сосенское смогут добираться до метро пешком и будут экономить в пути до 40 минут в день.<text:line-break/><text:line-break/>«Улучшится транспортное обслуживание еще двух поселений Троицкого и Новомосковского округов – Воскресенского и Щербинки, а также района Южное Бутово», – заключил мэр столицы.<text:line-break/><text:line-break/>Ранее Сергей Собянин заявил, что рядом с будущей станцией будет построен участок трассы Солнцево – Бутово – Варшавское шоссе с благоустройством прилегающей территории. Таким образом, улучшится транспортное обслуживание Щербинки, поселений Сосеновское и Воскресенское.</text:p>
      <text:p text:style-name="Text_20_body"><text:line-break/></text:p>
      <text:p text:style-name="Text_20_body">Адрес страницы: <text:a xlink:type="simple" xlink:href="http://udms.mos.ru/presscenter/news/detail/12303596.html" office:name=""><text:span text:style-name="Definition">http://udms.mos.ru/presscenter/news/detail/1230359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3T06:14:52Z</meta:creation-date>
    <dc:date>2024-04-13T06:14:52Z</dc:date>
  </office:meta>
</office:document-meta>
</file>